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467559d84d383f8e48d48d31021e4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40-fbbudg00w:fbbudg101f:start"/><text:bookmark-start text:name="__RefHeading___zobrazit_rozpocet_1"/><text:bookmark-start text:name="zobrazit_rozpocet"/>Zobrazit rozpočet<text:bookmark-end text:name="__RefHeading___zobrazit_rozpocet_1"/><text:bookmark-end text:name="zobrazit_rozpocet"/></text:h>
      <text:p text:style-name="Text_20_body">Na této straně je možné prohlížet již vytvořené rozpočty a to tak, že zvolíme číslo účtu a rozpočet (pokud je k vybranému účtu vytvořen) se zobrazí. </text:p>
      <text:p text:style-name="Text_20_body"><draw:frame draw:style-name="media" draw:name="0" text:anchor-type="as-char" draw:z-index="0" svg:width="22.251458333333cm" style:rel-width="100%" svg:height="15.875cm" style:rel-height="scale"><draw:image xlink:href="Pictures/49467559d84d383f8e48d48d31021e42.jpg" xlink:type="simple" xlink:show="embed" xlink:actuate="onLoad"/></draw:frame></text:p>
      <text:p text:style-name="Text_20_body">V levé části okna vybere uživatel účetní rok (pokud je otevřeno více účetních roků), pro který požaduje rozpočet zobrazit. Po tomto výběru se v pravé části okna zobrazí rozpočet dle jednotlivých měsíců vybraného účetního roku. Ve sloupci Zůstatek je skutečný stav na účtě a ve sloupci Odchylka je rozdíl mezi skutečností a rozpočtem.</text:p>
      <text:p text:style-name="Text_20_body">Dolní lišta nám umožňuje s rozpočtem dále pracovat:</text:p>
      <text:p text:style-name="Text_20_body">Excel - při aktivování tohoto tlačítka dojde k exportu zobrazeného rozpočtu do Excelu.</text:p>
      <text:p text:style-name="Text_20_body">Všechny účty - </text:p>
      <text:p text:style-name="Text_20_body">Vše excel -</text:p>
      <text:p text:style-name="Text_20_body">Kopírovat - při aktivování tohoto tlačítka je možné kopírovat hodnoty rozpočtu aktuálního účetního roku (případně krehokoli otevřeného roku) do roku následujícho. Je zde možnost výběrů účtů, které se mají kopírovat.</text:p>
      <text:p text:style-name="Text_20_body">// Strana: /i2fibu/fbbudg00w/fbbudg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40:59</meta:creation-date>
    <dc:creator>Generated</dc:creator>
    <dc:date>2026-08-17T12::40:59</dc:date>
    <dc:language>en-US</dc:language>
    <meta:editing-cycles>1</meta:editing-cycles>
    <meta:editing-duration>PT0S</meta:editing-duration>
    <dc:title>i2doku-cz:040-ucetnictvi:10-financni:010-xpfibufb10:040-fbbudg00w:fbbudg101f:start</dc:title>
  </office:meta>
</office:document-meta>
</file>