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316891d4abbc9d502a0d801e21101af9.jpg"/>
  <manifest:file-entry manifest:media-type="image/jpeg" manifest:full-path="Pictures/2233fbad0ae2fca0323d4397b6c02f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40-fbbudg00w:fbbudg102f:start"/><text:bookmark-start text:name="__RefHeading___sprava_rozpoctu_1"/><text:bookmark-start text:name="sprava_rozpoctu"/>Správa rozpočtu<text:bookmark-end text:name="__RefHeading___sprava_rozpoctu_1"/><text:bookmark-end text:name="sprava_rozpoctu"/></text:h>
      <text:p text:style-name="Text_20_body">Na této straně je možné vytvořit nový rozpočet nebo změnit již vytvořený.</text:p>
      <text:p text:style-name="Text_20_body">Tvorba nového rozpočtu:</text:p>
      <text:p text:style-name="Text_20_body">- vybereme v horní části okna účet z číselníku účtů, pro který budeme rozpočet tvořit</text:p>
      <text:p text:style-name="Text_20_body">- v hlavní nástrojové liště stiskneme ikonu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</text:p>
      <text:p text:style-name="Text_20_body"><draw:frame draw:style-name="media" draw:name="1" text:anchor-type="as-char" draw:z-index="1" svg:width="22.251458333333cm" style:rel-width="100%" svg:height="15.875cm" style:rel-height="scale"><draw:image xlink:href="Pictures/316891d4abbc9d502a0d801e21101af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Rok </text:p>
          </table:table-cell>
          <table:table-cell office:value-type="string" table:style-name="tablecell">
            <text:p text:style-name="tablealignleft"> Výběr účetního roku, pro který rozpočet tvoříme. </text:p>
          </table:table-cell>
        </table:table-row>
        <table:table-row>
          <table:table-cell office:value-type="string" table:style-name="tablecell">
            <text:p text:style-name="tablealignleft"> Rozpočet </text:p>
          </table:table-cell>
          <table:table-cell office:value-type="string" table:style-name="tablecell">
            <text:p text:style-name="tablealignleft"> Zadání částky ročního rozpočtu. (Pozor u výnosových účtů a případně dalších účtů, které mají zůstatek na straně Dal - v takovýchto případech zadáme pro rozpočet částku se znaménkem mínus.) </text:p>
          </table:table-cell>
        </table:table-row>
        <table:table-row>
          <table:table-cell office:value-type="string" table:style-name="tablecell">
            <text:p text:style-name="tablealignleft"> Rozdělit </text:p>
          </table:table-cell>
          <table:table-cell office:value-type="string" table:style-name="tablecell">
            <text:p text:style-name="tablealignleft"> Přepínací tlačítko pro volbu rozdělení rozpočtu na jednotlivé měsíce roku. Lineární - částka rozpočtu je systémem rozdělena lineárně (rovnoměrně) na všechny měsíce. Vážený - částka rozpočtu je rozdělena systémem dle významnosti zadané v číselníku finančního účetnictví Účetní roky na straně Období. Každému měsíci může být v číselníku Účetní roky přidělen podíl významnosti v %. Pokud je použito vážené rozdělení rozpočtu, je roční hodnota rozdělena na jednotlivé měsíce dle tohoto procentního podílu. Žádný - uživatel rozdělí částky rozpočtu pro jednotlivé měsíce ručně - vepíše částky rozpočtu do polí pro jednotlivé měsíce. </text:p>
          </table:table-cell>
        </table:table-row>
      </table:table>
      <text:p text:style-name="Text_20_body">Na této straně je také možné změnit již vytvořený rozpočet a to tak, že změníme částku ročního rozpočtu v poli Rozpočet</text:p>
      <text:p text:style-name="Text_20_body">a upravíme rozdělení rozpočtu na jednotlivé měsíce. Změněné údaje uložíme stiskem ikony <draw:frame draw:style-name="media" draw:name="2" text:anchor-type="as-char" draw:z-index="2" svg:width="0.635cm" svg:height="0.635cm"><draw:image xlink:href="Pictures/2233fbad0ae2fca0323d4397b6c02fe8.jpg" xlink:type="simple" xlink:show="embed" xlink:actuate="onLoad"/></draw:frame> v hlavní nástrojové liště.</text:p>
      <text:p text:style-name="Text_20_body">// Strana: /i2fibu/fbbudg00w/fbbudg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9:42</meta:creation-date>
    <dc:creator>Generated</dc:creator>
    <dc:date>2026-08-15T11::29:42</dc:date>
    <dc:language>en-US</dc:language>
    <meta:editing-cycles>1</meta:editing-cycles>
    <meta:editing-duration>PT0S</meta:editing-duration>
    <dc:title>i2doku-cz:040-ucetnictvi:10-financni:010-xpfibufb10:040-fbbudg00w:fbbudg102f:start</dc:title>
  </office:meta>
</office:document-meta>
</file>