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40-fbbudg00w:start"/><text:bookmark-start text:name="__RefHeading___rozpoctovani_1"/><text:bookmark-start text:name="rozpoctovani"/>Rozpočtování<text:bookmark-end text:name="__RefHeading___rozpoctovani_1"/><text:bookmark-end text:name="rozpoctovani"/></text:h>
      <text:p text:style-name="Text_20_body">Rozpočtování slouží pro tvorbu rozpočtů. Pro každý účet lze zadat částku rozpočtu pro účetní rok s rozdělením na jednotlivé měsíce a získat porovnání se skutečností. Rozpočet je možné exportovat do Excelu a dále s ním pracovat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040-fbbudg00w:fbbudg101f:start" text:style-name="Internet_20_link" text:visited-style-name="Visited_20_Internet_20_Link">Zobrazit rozpočet</text:a></text:p>
        </text:list-item>
        <text:list-item>
          <text:p text:style-name="List_20_1_Content_Last"><text:a xlink:type="simple" xlink:href="https://wiki.data-norms.cz/doku.php?id=i2doku-cz:040-ucetnictvi:10-financni:010-xpfibufb10:040-fbbudg00w:fbbudg102f:start" text:style-name="Internet_20_link" text:visited-style-name="Visited_20_Internet_20_Link">Správa rozpočtu</text:a></text:p>
        </text:list-item>
      </text:list>
      <text:line-break/>
      <text:p text:style-name="Text_20_body">// Strana: /i2fibu/fbbudg00w // <text:line-break/>
// Strana: /i2fibu/fbbudg00w/_set_1 // <text:line-break/>
// Strana: /i2fibu/fbbudg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17</meta:creation-date>
    <dc:creator>Generated</dc:creator>
    <dc:date>2026-08-15T10::14:17</dc:date>
    <dc:language>en-US</dc:language>
    <meta:editing-cycles>1</meta:editing-cycles>
    <meta:editing-duration>PT0S</meta:editing-duration>
    <dc:title>i2doku-cz:040-ucetnictvi:10-financni:010-xpfibufb10:040-fbbudg00w:start</dc:title>
  </office:meta>
</office:document-meta>
</file>