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b5e351728a1cec1825fe3fe2d792ced9.png"/>
  <manifest:file-entry manifest:media-type="image/jpeg" manifest:full-path="Pictures/88715cdfb53a29177af604e647874e88.jpg"/>
  <manifest:file-entry manifest:media-type="image/jpeg" manifest:full-path="Pictures/79fc0e7bc05f83dacfdc90b4e6f42527.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i2doku-cz:040-ucetnictvi:10-financni:010-xpfibufb10:050-fxhtran00w:020-_set_1:start"/><text:bookmark-start text:name="__RefHeading___detail_1"/><text:bookmark-start text:name="detail"/>Detail<text:bookmark-end text:name="__RefHeading___detail_1"/><text:bookmark-end text:name="detail"/></text:h>
      <text:p text:style-name="Text_20_body">Po zadání údajů na předchozí straně, přejdeme na tuto stranu a pomocí ikony <draw:frame draw:style-name="media" draw:name="0" text:anchor-type="as-char" draw:z-index="0" svg:width="0.635cm" svg:height="0.635cm"><draw:image xlink:href="Pictures/b5e351728a1cec1825fe3fe2d792ced9.png" xlink:type="simple" xlink:show="embed" xlink:actuate="onLoad"/></draw:frame> v hlavní nástrojové liště spustíme výpočet částky časového rozlišení na jednotlivá účetní období.</text:p>
      <text:p text:style-name="Text_20_body">Po stisktutí ikony <draw:frame draw:style-name="media" draw:name="1" text:anchor-type="as-char" draw:z-index="1" svg:width="0.635cm" svg:height="0.635cm"><draw:image xlink:href="Pictures/b5e351728a1cec1825fe3fe2d792ced9.png" xlink:type="simple" xlink:show="embed" xlink:actuate="onLoad"/></draw:frame> se nám zobrazí tento dialog:</text:p>
      <text:p text:style-name="Text_20_body"><draw:frame draw:style-name="media" draw:name="2" text:anchor-type="as-char" draw:z-index="2" svg:width="22.198541666667cm" style:rel-width="100%" svg:height="14.313958333333cm" style:rel-height="scale"><draw:image xlink:href="Pictures/88715cdfb53a29177af604e647874e88.jpg" xlink:type="simple" xlink:show="embed" xlink:actuate="onLoad"/></draw:frame></text:p>
      <table:table table:style-name="Table">
        <table:table-column/>
        <table:table-column/>
        <table:table-row>
          <table:table-cell office:value-type="string" table:style-name="tableheader">
            <text:p text:style-name="Table_20_Heading"> Název pole </text:p>
          </table:table-cell>
          <table:table-cell office:value-type="string" table:style-name="tableheader">
            <text:p text:style-name="Table_20_Heading"> Obsah/Poznámka </text:p>
          </table:table-cell>
        </table:table-row>
        <table:table-row>
          <table:table-cell office:value-type="string" table:style-name="tablecell">
            <text:p text:style-name="tablealignleft"> Výsledkový účet </text:p>
          </table:table-cell>
          <table:table-cell office:value-type="string" table:style-name="tablecell">
            <text:p text:style-name="tablealignleft"> Přiřazení výsledkového (nákladového nebo výnosového) účtu z číselníku účtů, na který bude časově rozlišená částka zaúčtována. </text:p>
          </table:table-cell>
        </table:table-row>
        <table:table-row>
          <table:table-cell office:value-type="string" table:style-name="tablecell">
            <text:p text:style-name="tablealignleft"> Poč. období </text:p>
          </table:table-cell>
          <table:table-cell office:value-type="string" table:style-name="tablecell">
            <text:p text:style-name="tablealignleft"> Zadání počátečního účetního období pro účtování časového rozlišení. </text:p>
          </table:table-cell>
        </table:table-row>
        <table:table-row>
          <table:table-cell office:value-type="string" table:style-name="tablecell">
            <text:p text:style-name="tablealignleft"> Počet období </text:p>
          </table:table-cell>
          <table:table-cell office:value-type="string" table:style-name="tablecell">
            <text:p text:style-name="tablealignleft"> Zadání počtu období, po která budeme časově rozlišovat. </text:p>
          </table:table-cell>
        </table:table-row>
        <table:table-row>
          <table:table-cell office:value-type="string" table:style-name="tablecell">
            <text:p text:style-name="tablealignleft"> Periodicky rozpustit </text:p>
          </table:table-cell>
          <table:table-cell office:value-type="string" table:style-name="tablecell">
            <text:p text:style-name="tablealignleft"> Pokud je zaškrtávací tlačítko aktivní, systém vždy na konci 1. měsíce zaúčtuje, na začátku 2. měsíce účtuje mínusem a na konci 2. měsíce znovu všechno zaúčtuje atd. (Toto může být použito např. při účtování dohadných položek nebo rezerv.) </text:p>
          </table:table-cell>
        </table:table-row>
      </table:table>
      <text:p text:style-name="Text_20_body">Klikem na odpovědní pole OK je částka časového rozlišení na jednotlivá období lineárně rozpočítána, tak jak vidíme na obrázku. (Pokud nemá být částka časového rozlišení rozdělena na jednotlivá období lineárně, může uživatel po tomto výpočtu částku za jednotlivá období ručně změnit - přepsat v poli Částka u jednotlivých účetních období.)</text:p>
      <text:p text:style-name="Text_20_body"><draw:frame draw:style-name="media" draw:name="3" text:anchor-type="as-char" draw:z-index="3" svg:width="22.198541666667cm" style:rel-width="100%" svg:height="14.313958333333cm" style:rel-height="scale"><draw:image xlink:href="Pictures/79fc0e7bc05f83dacfdc90b4e6f42527.jpg" xlink:type="simple" xlink:show="embed" xlink:actuate="onLoad"/></draw:frame></text:p>
      <text:p text:style-name="Text_20_body">Jednotlivé účetní doklady (druh dokladů HA účtování hlavní knihy s časovým rozlišením) jsou automaticky přenášeny do modulu účetnictví. V okamžiku založení sezení druh deníku 12 Časové rozlišení se tyto účetní doklady do tohoto deníku přenesou (uživatel nemusí provádět ručně žádné účetní zápisy, které se týkají položek evidovaných v tomto programu). </text:p>
      <text:p text:style-name="Text_20_body">// Strana: /i2fibu/fxhtran00w/fxhtran102f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8-17T07::22:49</meta:creation-date>
    <dc:creator>Generated</dc:creator>
    <dc:date>2026-08-17T07::22:49</dc:date>
    <dc:language>en-US</dc:language>
    <meta:editing-cycles>1</meta:editing-cycles>
    <meta:editing-duration>PT0S</meta:editing-duration>
    <dc:title>i2doku-cz:040-ucetnictvi:10-financni:010-xpfibufb10:050-fxhtran00w:020-_set_1:start</dc:title>
  </office:meta>
</office:document-meta>
</file>