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b6bc8e065a26311b23f2aa5ccd2b8f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50-fxhtran00w:start"/><text:bookmark-start text:name="__RefHeading___casove_rozliseni_1"/><text:bookmark-start text:name="casove_rozliseni"/>Časové rozlišení<text:bookmark-end text:name="__RefHeading___casove_rozliseni_1"/><text:bookmark-end text:name="casove_rozliseni"/></text:h>
      <text:p text:style-name="Text_20_body">Tento program usnadňuje uživateli evidenci a účtování časového rozlišení (případně dohadných položek a rezerv), jeho rozpouštění do jednotlivých účetních období a podává detailní přehled o časovém rozlišení.</text:p>
      <text:p text:style-name="Text_20_body">Na této straně uživatel zadá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 základní údaje k časovému rozlišení.</text:p>
      <text:p text:style-name="Text_20_body"><draw:frame draw:style-name="media" draw:name="1" text:anchor-type="as-char" draw:z-index="1" svg:width="22.198541666667cm" style:rel-width="100%" svg:height="14.313958333333cm" style:rel-height="scale"><draw:image xlink:href="Pictures/b6bc8e065a26311b23f2aa5ccd2b8f7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. dokl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Č. doklad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v </text:p>
          </table:table-cell>
          <table:table-cell office:value-type="string" table:style-name="tablecell">
            <text:p text:style-name="tablealignleft"> Systém přiřadí dokladu stav - otevřeno, částečně vyřízeno, vyřízeno. </text:p>
          </table:table-cell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Systém nabízí aktuální datum - lze změnit.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Zadání účetního roku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Zadání účetního období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čísla účtu časového rozlišení z číselníku účtů, na který byla časově rozlišovaná částka zaúčtována. </text:p>
          </table:table-cell>
        </table:table-row>
        <table:table-row>
          <table:table-cell office:value-type="string" table:style-name="tablecell">
            <text:p text:style-name="tablealignleft"> Částka </text:p>
          </table:table-cell>
          <table:table-cell office:value-type="string" table:style-name="tablecell">
            <text:p text:style-name="tablealignleft"> Zadání částky, která bude časově rozlišována. </text:p>
          </table:table-cell>
        </table:table-row>
        <table:table-row>
          <table:table-cell office:value-type="string" table:style-name="tablecell">
            <text:p text:style-name="tablealignleft"> M/D </text:p>
          </table:table-cell>
          <table:table-cell office:value-type="string" table:style-name="tablecell">
            <text:p text:style-name="tablealignleft"> Zadání strany účtu časového rozlišení, na kterou byla částka, kterou budeme časově rozlišovat, zaúčtována. </text:p>
          </table:table-cell>
        </table:table-row>
        <table:table-row>
          <table:table-cell office:value-type="string" table:style-name="tablecell">
            <text:p text:style-name="tablealignleft"> Text úč. zázn.1 </text:p>
          </table:table-cell>
          <table:table-cell office:value-type="string" table:style-name="tablecell">
            <text:p text:style-name="tablealignleft"> Zadání libovolného textu k účetnímu záznamu - tento text se přenáší do účetnicví. </text:p>
          </table:table-cell>
        </table:table-row>
        <table:table-row>
          <table:table-cell office:value-type="string" table:style-name="tablecell">
            <text:p text:style-name="tablealignleft"> Text úč. zázn.2 </text:p>
          </table:table-cell>
          <table:table-cell office:value-type="string" table:style-name="tablecell">
            <text:p text:style-name="tablealignleft"> Další možné zadání libovolného textu k účetnímu záznamu. </text:p>
          </table:table-cell>
        </table:table-row>
        <table:table-row>
          <table:table-cell office:value-type="string" table:style-name="tablecell">
            <text:p text:style-name="tablealignleft"> Počet období </text:p>
          </table:table-cell>
          <table:table-cell office:value-type="string" table:style-name="tablecell">
            <text:p text:style-name="tablealignleft"> Zadání počtu období, po která budeme časově rozlišovat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Možné přiřazení nákladového střediska. </text:p>
          </table:table-cell>
        </table:table-row>
      </table:table>
      <text:p text:style-name="Text_20_body">Položky časového rozlišení (případně dohadných položek nebo rezerv) pořízené v tomto programu jsou automaticky přenášeny do modulu účetnictví jako účetní doklady druh HA účtování hlavní knihy s časovým rozlišením.</text:p>
      <text:p text:style-name="Text_20_body">V okamžiku založení deníku druh 12 Časové rozlišení v modulu účetnictví se tyto účetní doklady za dané období do tohoto deníku přenesou (uživatel nemusí zadávat ručně žádné účetní zápisy, které se týkají položek evidovaných v tomto programu). Tyto doklady jsou samozřejmě evidovány také v tomto programu, takže uživatel má detailní přehled o stavu časového rozlišení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10-xpfibufb10:050-fxhtran00w:020-_set_1:start" text:style-name="Internet_20_link" text:visited-style-name="Visited_20_Internet_20_Link">Detail</text:a></text:p>
        </text:list-item>
      </text:list>
      <text:line-break/>
      <text:p text:style-name="Text_20_body">// Strana: /i2fibu/fxhtran00w/_set_1 // <text:line-break/>
// Strana: /i2fibu/fxhtran00w // <text:line-break/>
// Strana: /i2fibu/fxhtran00w/_set_0 // <text:line-break/>
// Strana: /i2fibu/fxhtran00w/fxhtra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31</meta:creation-date>
    <dc:creator>Generated</dc:creator>
    <dc:date>2026-08-15T10::13:31</dc:date>
    <dc:language>en-US</dc:language>
    <meta:editing-cycles>1</meta:editing-cycles>
    <meta:editing-duration>PT0S</meta:editing-duration>
    <dc:title>i2doku-cz:040-ucetnictvi:10-financni:010-xpfibufb10:050-fxhtran00w:start</dc:title>
  </office:meta>
</office:document-meta>
</file>