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70-ftositz04p_02:start"/><text:bookmark-start text:name="__RefHeading___odblokovat_sezeni_1"/><text:bookmark-start text:name="odblokovat_sezeni"/>Odblokovat sezení<text:bookmark-end text:name="__RefHeading___odblokovat_sezeni_1"/><text:bookmark-end text:name="odblokovat_sezeni"/></text:h>
      <text:p text:style-name="Text_20_body">Tento program nám umožňuje odblokovat deník (sezení), který je blokován jiným uživatelem. Sezení je blokováno pro ostatní uživatele, pokud ho otevře jeden uživatel a pracuje s ním. Například při nestandardním ukončení programu zůstane deník zablokován a je potřeba ho odblokovat ostatním uživatelům.</text:p>
      <text:p text:style-name="Text_20_body"><draw:frame draw:style-name="media" draw:name="0" text:anchor-type="as-char" draw:z-index="0" svg:width="" svg:rel-width="100%" svg:height="0cm"><draw:image xlink:href="/var/www/dokuwiki/data/media/i2doku-cz/040-ucetnictvi/10-financni/010-xpfibufb10/070-ftositz04p_02/ftositz04p_02_cz_0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Mandat </text:p>
          </table:table-cell>
          <table:table-cell office:value-type="string" table:style-name="tablecell">
            <text:p text:style-name="tablealignleft"> Systém zobrazí číslo mandanta, ve kterém uživatel pracuje.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Zadání účetního roku deníku, který požaduje uživatel odblokovat. </text:p>
          </table:table-cell>
        </table:table-row>
        <table:table-row>
          <table:table-cell office:value-type="string" table:style-name="tablecell">
            <text:p text:style-name="tablealignleft"> Sezení </text:p>
          </table:table-cell>
          <table:table-cell office:value-type="string" table:style-name="tablecell">
            <text:p text:style-name="tablealignleft"> Zadání čísla deníku, který požaduje uživatel odblokovat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Systém zobrazí název zvoleného sezení. </text:p>
          </table:table-cell>
        </table:table-row>
        <table:table-row>
          <table:table-cell office:value-type="string" table:style-name="tablecell">
            <text:p text:style-name="tablealignleft"> Uživatel </text:p>
          </table:table-cell>
          <table:table-cell office:value-type="string" table:style-name="tablecell">
            <text:p text:style-name="tablealignleft"> Systém zobrazí uživatele, který toto sezení vytvořil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Systém zobrazí informaci, zda je zvolené sezení opravdu zablokováno. </text:p>
          </table:table-cell>
        </table:table-row>
        <table:table-row>
          <table:table-cell office:value-type="string" table:style-name="tablecell">
            <text:p text:style-name="tablealignleft"> Kým </text:p>
          </table:table-cell>
          <table:table-cell office:value-type="string" table:style-name="tablecell">
            <text:p text:style-name="tablealignleft"> Systém zobrazí uživatele, který toto sezení blokuje. </text:p>
          </table:table-cell>
        </table:table-row>
      </table:table>
      <text:p text:style-name="Text_20_body">Klikem na pole OK bude zvolené sezení odblokováno.</text:p>
      <text:p text:style-name="Text_20_body">// Strana: /i2fibu/ftositz04p_0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28:57</meta:creation-date>
    <dc:creator>Generated</dc:creator>
    <dc:date>2026-08-17T22::28:57</dc:date>
    <dc:language>en-US</dc:language>
    <meta:editing-cycles>1</meta:editing-cycles>
    <meta:editing-duration>PT0S</meta:editing-duration>
    <dc:title>i2doku-cz:040-ucetnictvi:10-financni:010-xpfibufb10:070-ftositz04p_02:start</dc:title>
  </office:meta>
</office:document-meta>
</file>