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0c17868198e00c3e9c01a6c5249edc.jpg"/>
  <manifest:file-entry manifest:media-type="image/jpeg" manifest:full-path="Pictures/8923811808db1ce5124be0ff68f615d6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80-fxhvoerf00w:start"/><text:bookmark-start text:name="__RefHeading___predbezna_evidence_1"/><text:bookmark-start text:name="predbezna_evidence"/>Předběžná evidence<text:bookmark-end text:name="__RefHeading___predbezna_evidence_1"/><text:bookmark-end text:name="predbezna_evidence"/></text:h>
      <text:p text:style-name="Text_20_body">Tento program slouží pro předběžnou evidenci dodavatelských faktur (včetně dobropisů) a přímého účtování do hlavní knihy. Předběžná evidence nám umožňuje evidovat doklady, které nejsou odsouhlaseny odpovědným pracovníkem z hlediska věcné správnosti – tzn. potřebujeme je evidovat, ale nechceme je přímo zaúčtovat do hlavní knihy. Každému dokladu systém přidělí číslo, po odsouhlasení věcné správnosti je možné převést tyto doklady automaticky do modulu účetnictví a zaúčtovat. (Po zadání čísla dokladu v modulu účetnictví se z předběžné evidence přenesou již zadané údaje.)</text:p>
      <text:p text:style-name="Text_20_body">Zde můžeme zadávat dodavatelské faktury, dodavatelské dobropisy a doklady přímého účtování do hlavní knihy, které ještě nejsou odsouhlaseny odpovědným pracovníkem z hlediska věcné správnosti.</text:p>
      <text:p text:style-name="Text_20_body"><draw:frame draw:style-name="media" draw:name="0" text:anchor-type="as-char" draw:z-index="0" svg:width="21.087291666667cm" style:rel-width="100%" svg:height="15.875cm" style:rel-height="scale"><draw:image xlink:href="Pictures/fd0c17868198e00c3e9c01a6c5249edc.jpg" xlink:type="simple" xlink:show="embed" xlink:actuate="onLoad"/></draw:frame></text:p>
      <text:p text:style-name="Text_20_body"><draw:frame draw:style-name="media" draw:name="1" text:anchor-type="as-char" draw:z-index="1" svg:width="21.087291666667cm" style:rel-width="100%" svg:height="15.875cm" style:rel-height="scale"><draw:image xlink:href="Pictures/8923811808db1ce5124be0ff68f615d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atum evidence </text:p>
          </table:table-cell>
          <table:table-cell office:value-type="string" table:style-name="tablecell">
            <text:p text:style-name="tablealignleft"> Systém nabízí aktuální datum - lze změnit.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Výběr druhu doklad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 této volbě stiskneme v hlavní nástrojové liště ikonu <draw:frame draw:style-name="media" draw:name="2" text:anchor-type="as-char" draw:z-index="2" svg:width="0.635cm" svg:height="0.635cm"><draw:image xlink:href="Pictures/1f0986e14980afc58a4ae049dd98ac56.jpg" xlink:type="simple" xlink:show="embed" xlink:actuate="onLoad"/></draw:frame> pro pořizování nového dokladu. </text:p>
          </table:table-cell>
        </table:table-row>
        <table:table-row>
          <table:table-cell office:value-type="string" table:style-name="tablecell">
            <text:p text:style-name="tablealignleft"> Dodavatel/Číslo účtu </text:p>
          </table:table-cell>
          <table:table-cell office:value-type="string" table:style-name="tablecell">
            <text:p text:style-name="tablealignleft"> Výběr dodavatele z číselníku dodavatelů ne bo účtu z číselníku účtů - podle pořizovaného druhu dokladu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Systém vygeneruje pořadové číslo automaticky - je to vždy nejbližší volné číslo z definované číselné řady. (Lze zadat i ručně - pokud bude číslo zadáno ručně uživatelem, nezaručuje systém nadále neporušenou číselnou řadu.)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Systém nabízí datum stejný jako datum evidence - lze změnit. </text:p>
          </table:table-cell>
        </table:table-row>
        <table:table-row>
          <table:table-cell office:value-type="string" table:style-name="tablecell">
            <text:p text:style-name="tablealignleft"> Variabilní symbol </text:p>
          </table:table-cell>
          <table:table-cell office:value-type="string" table:style-name="tablecell">
            <text:p text:style-name="tablealignleft"> Zadání variabilního symbolu faktury. </text:p>
          </table:table-cell>
        </table:table-row>
        <table:table-row>
          <table:table-cell office:value-type="string" table:style-name="tablecell">
            <text:p text:style-name="tablealignleft"> Hodnota </text:p>
          </table:table-cell>
          <table:table-cell office:value-type="string" table:style-name="tablecell">
            <text:p text:style-name="tablealignleft"> Zadání částky dokladu. </text:p>
          </table:table-cell>
        </table:table-row>
        <table:table-row>
          <table:table-cell office:value-type="string" table:style-name="tablecell">
            <text:p text:style-name="tablealignleft"> Text účetního záznamu </text:p>
          </table:table-cell>
          <table:table-cell office:value-type="string" table:style-name="tablecell">
            <text:p text:style-name="tablealignleft"> Zadání libovolného textu k faktuře nebo přiřazení textu z číselníku textů účetního záznamu. V závislosti na nastavení parametrů může být systémem do textu účetního záznamu navržen název dodavatele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Zadání libovolné poznámky. </text:p>
          </table:table-cell>
        </table:table-row>
        <table:table-row>
          <table:table-cell office:value-type="string" table:style-name="tablecell">
            <text:p text:style-name="tablealignleft"> Platební lhůta </text:p>
          </table:table-cell>
          <table:table-cell office:value-type="string" table:style-name="tablecell">
            <text:p text:style-name="tablealignleft"> Systém navrhuje platební lhůtu, kterou má dodavatel nastavenou v číselníku dodavatelů. Lze přiřadit i jinou platební lhůtu z číselníku platebních lhůt. </text:p>
          </table:table-cell>
        </table:table-row>
        <table:table-row>
          <table:table-cell office:value-type="string" table:style-name="tablecell">
            <text:p text:style-name="tablealignleft"> Splatnost </text:p>
          </table:table-cell>
          <table:table-cell office:value-type="string" table:style-name="tablecell">
            <text:p text:style-name="tablealignleft"> Na základě zvolené platební lhůty a data dokladu vypočítá systém datum splatnosti faktury - lze ho změnit. </text:p>
          </table:table-cell>
        </table:table-row>
        <table:table-row>
          <table:table-cell office:value-type="string" table:style-name="tablecell">
            <text:p text:style-name="tablealignleft"> Firemní banka </text:p>
          </table:table-cell>
          <table:table-cell office:value-type="string" table:style-name="tablecell">
            <text:p text:style-name="tablealignleft"> Přiřazení firemní (vlastní) banky z číselníku firemních bank, ze které bude platba faktury provedena. Systém navrhuje firemní banku, kterou má dodavatel nastavenou v číselníku dodavatelů - lze změnit. </text:p>
          </table:table-cell>
        </table:table-row>
        <table:table-row>
          <table:table-cell office:value-type="string" table:style-name="tablecell">
            <text:p text:style-name="tablealignleft"> Druh platby </text:p>
          </table:table-cell>
          <table:table-cell office:value-type="string" table:style-name="tablecell">
            <text:p text:style-name="tablealignleft"> Přiřazení druhu platby (např. převod, inkaso, hotově) - systém navrhuje druh platby, který má dodavatel nastavený v číselníku dodavatelů - lze změnit. </text:p>
          </table:table-cell>
        </table:table-row>
        <table:table-row>
          <table:table-cell office:value-type="string" table:style-name="tablecell">
            <text:p text:style-name="tablealignleft"> Způsob platby </text:p>
          </table:table-cell>
          <table:table-cell office:value-type="string" table:style-name="tablecell">
            <text:p text:style-name="tablealignleft"> Výběr čísla bankovního účtu dodavatele, na který bude odeslána platba faktury. Dodavatel má čísla účtů nastavena v číselníku dodavatelů (tam je také můžeme doplňovat). </text:p>
          </table:table-cell>
        </table:table-row>
        <table:table-row>
          <table:table-cell office:value-type="string" table:style-name="tablecell">
            <text:p text:style-name="tablealignleft"> Referenční číslo </text:p>
          </table:table-cell>
          <table:table-cell office:value-type="string" table:style-name="tablecell">
            <text:p text:style-name="tablealignleft"> Toto pole je v České republice naktivní, používá se ve Švýcarsku.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Toto pole je v České republice naktivní, používá se ve Švýcarsku. </text:p>
          </table:table-cell>
        </table:table-row>
        <table:table-row>
          <table:table-cell office:value-type="string" table:style-name="tablecell">
            <text:p text:style-name="tablealignleft"> Kontrolní číslo </text:p>
          </table:table-cell>
          <table:table-cell office:value-type="string" table:style-name="tablecell">
            <text:p text:style-name="tablealignleft"> Toto pole je v České republice naktivní, používá se ve Švýcarsku. </text:p>
          </table:table-cell>
        </table:table-row>
      </table:table>
      <text:p text:style-name="Text_20_body">// Strana: /i2fibu/fxhvoerf00w/fxhvoerf101f // <text:line-break/>
// Strana: /i2fibu/fxhvoerf00w/fxhvoerf10101f // <text:line-break/>
// Strana: /i2fibu/fxhvoerf00w/fxhvoerf10102f // <text:line-break/>
// Strana: /i2fibu/fxhvoerf00w // <text:line-break/>
// Strana: /i2fibu/fxhvoerf00w/_set_0 // <text:line-break/>
// Strana: /i2fibu/fxhvoerf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5</meta:creation-date>
    <dc:creator>Generated</dc:creator>
    <dc:date>2026-08-15T12::09:25</dc:date>
    <dc:language>en-US</dc:language>
    <meta:editing-cycles>1</meta:editing-cycles>
    <meta:editing-duration>PT0S</meta:editing-duration>
    <dc:title>i2doku-cz:040-ucetnictvi:10-financni:010-xpfibufb10:080-fxhvoerf00w:start</dc:title>
  </office:meta>
</office:document-meta>
</file>