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20e055584e4c3c666e4d1de2d1f518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90-fdhhbank00w:020-fdhhbank102f:start"/><text:bookmark-start text:name="__RefHeading___upravy_1"/><text:bookmark-start text:name="upravy"/>Úpravy<text:bookmark-end text:name="__RefHeading___upravy_1"/><text:bookmark-end text:name="upravy"/></text:h>
      <text:p text:style-name="Text_20_body">Na této straně se po načtení dat zobrazí přehled položek, které byly obsaženy v příslušném souboru.</text:p>
      <text:p text:style-name="Text_20_body">Program i/2 zajišťuje automatické párování plateb s fakturami, a to podle variabilního symbolu a podle částky. Pokud načtené platby nejsou softwarem automaticky spárovány s fakturami v účetním modulu, zobrazí se tyto platby s chybami (ve sloupci Chyba je uvedeno o jakou chybu se jedná).</text:p>
      <text:p text:style-name="Text_20_body">V tomto případě je nutné doklady nejprve v rozhraní opravit a ručně jim přidělit číslo příslušného zákazníka nebo dodavatele tak, aby mohly být správně zaúčtovány na příslušný saldokontní účet. U položek, které nejsou platbami od zákazníků nebo našimi platbami dodavatelům je nutno v rozhraní změnit v záhlaví i druh dokladu (nejčastěji na kategorii 41 druh HB např. pro bankovní poplatky atd.).</text:p>
      <text:p text:style-name="Text_20_body">Pro přímé přepnutí do rozhraní slouží pole v dolní části okna Oprava dokladu. </text:p>
      <text:p text:style-name="Text_20_body"><draw:frame draw:style-name="media" draw:name="0" text:anchor-type="as-char" draw:z-index="0" svg:width="22.119166666667cm" style:rel-width="100%" svg:height="17.488958333333cm" style:rel-height="scale"><draw:image xlink:href="Pictures/f20e055584e4c3c666e4d1de2d1f518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opis sloupce </text:p>
          </table:table-cell>
          <table:table-cell office:value-type="string" table:style-name="tableheader">
            <text:p text:style-name="Table_20_Heading"> Zobrazení / Poznámka </text:p>
          </table:table-cell>
        </table:table-row>
        <table:table-row>
          <table:table-cell office:value-type="string" table:style-name="tablecell">
            <text:p text:style-name="tablealignleft"> Druh dokladu </text:p>
          </table:table-cell>
          <table:table-cell office:value-type="string" table:style-name="tablecell">
            <text:p text:style-name="tablealignleft"> Druh dokladu, se kterým je platba párována. </text:p>
          </table:table-cell>
        </table:table-row>
        <table:table-row>
          <table:table-cell office:value-type="string" table:style-name="tablecell">
            <text:p text:style-name="tablealignleft"> Číslo dokladu </text:p>
          </table:table-cell>
          <table:table-cell office:value-type="string" table:style-name="tablecell">
            <text:p text:style-name="tablealignleft"> Číslo dokladu, se kterým je platba párována. </text:p>
          </table:table-cell>
        </table:table-row>
        <table:table-row>
          <table:table-cell office:value-type="string" table:style-name="tablecell">
            <text:p text:style-name="tablealignleft"> Doklad </text:p>
          </table:table-cell>
          <table:table-cell office:value-type="string" table:style-name="tablecell">
            <text:p text:style-name="tablealignleft"> Druh dokladu - platby, který bude zaúčtován do účetnictví. </text:p>
          </table:table-cell>
        </table:table-row>
        <table:table-row>
          <table:table-cell office:value-type="string" table:style-name="tablecell">
            <text:p text:style-name="tablealignleft"> Číslo účtu </text:p>
          </table:table-cell>
          <table:table-cell office:value-type="string" table:style-name="tablecell">
            <text:p text:style-name="tablealignleft"> Číslo účtu hlavní knihy nebo dodavatele nebo odběratele. </text:p>
          </table:table-cell>
        </table:table-row>
        <table:table-row>
          <table:table-cell office:value-type="string" table:style-name="tablecell">
            <text:p text:style-name="tablealignleft"> Datum </text:p>
          </table:table-cell>
          <table:table-cell office:value-type="string" table:style-name="tablecell">
            <text:p text:style-name="tablealignleft"> Datum výpisu z banky. </text:p>
          </table:table-cell>
        </table:table-row>
        <table:table-row>
          <table:table-cell office:value-type="string" table:style-name="tablecell">
            <text:p text:style-name="tablealignleft"> Rok </text:p>
          </table:table-cell>
          <table:table-cell office:value-type="string" table:style-name="tablecell">
            <text:p text:style-name="tablealignleft"> Účetní rok. </text:p>
          </table:table-cell>
        </table:table-row>
        <table:table-row>
          <table:table-cell office:value-type="string" table:style-name="tablecell">
            <text:p text:style-name="tablealignleft"> Období </text:p>
          </table:table-cell>
          <table:table-cell office:value-type="string" table:style-name="tablecell">
            <text:p text:style-name="tablealignleft"> Účetní měsíc. </text:p>
          </table:table-cell>
        </table:table-row>
        <table:table-row>
          <table:table-cell office:value-type="string" table:style-name="tablecell">
            <text:p text:style-name="tablealignleft"> Částka </text:p>
          </table:table-cell>
          <table:table-cell office:value-type="string" table:style-name="tablecell">
            <text:p text:style-name="tablealignleft"> Částka platby. </text:p>
          </table:table-cell>
        </table:table-row>
        <table:table-row>
          <table:table-cell office:value-type="string" table:style-name="tablecell">
            <text:p text:style-name="tablealignleft"> Měna </text:p>
          </table:table-cell>
          <table:table-cell office:value-type="string" table:style-name="tablecell">
            <text:p text:style-name="tablealignleft"> Měna platby. </text:p>
          </table:table-cell>
        </table:table-row>
        <table:table-row>
          <table:table-cell office:value-type="string" table:style-name="tablecell">
            <text:p text:style-name="tablealignleft"> Chyba </text:p>
          </table:table-cell>
          <table:table-cell office:value-type="string" table:style-name="tablecell">
            <text:p text:style-name="tablealignleft"> Případné zobrazení textového popisu chyby. </text:p>
          </table:table-cell>
        </table:table-row>
        <table:table-row>
          <table:table-cell office:value-type="string" table:style-name="tablecell">
            <text:p text:style-name="tablealignleft"> Text účetního záznamu </text:p>
          </table:table-cell>
          <table:table-cell office:value-type="string" table:style-name="tablecell">
            <text:p text:style-name="tablealignleft"> Přenesený text z bankovního výpisu. </text:p>
          </table:table-cell>
        </table:table-row>
      </table:table>
      <text:p text:style-name="Text_20_body">// Strana: /i2fibu/fdhhbank00w/fdhhbank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57:57</meta:creation-date>
    <dc:creator>Generated</dc:creator>
    <dc:date>2026-08-17T08::57:57</dc:date>
    <dc:language>en-US</dc:language>
    <meta:editing-cycles>1</meta:editing-cycles>
    <meta:editing-duration>PT0S</meta:editing-duration>
    <dc:title>i2doku-cz:040-ucetnictvi:10-financni:010-xpfibufb10:090-fdhhbank00w:020-fdhhbank102f:start</dc:title>
  </office:meta>
</office:document-meta>
</file>