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0986e14980afc58a4ae049dd98ac56.jpg"/>
  <manifest:file-entry manifest:media-type="image/jpeg" manifest:full-path="Pictures/114b12f4208d1d65284508a742c3d7d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10-xpfibufb10:090-fdhhbank00w:030-fdhhbank103f:start"/><text:bookmark-start text:name="__RefHeading___integrace_1"/><text:bookmark-start text:name="integrace"/>Integrace<text:bookmark-end text:name="__RefHeading___integrace_1"/><text:bookmark-end text:name="integrace"/></text:h>
      <text:p text:style-name="Text_20_body">Po opravení dokladů v rozhraní se po návratu zpět k načtenému výpisu zobrazí v dolní části okna další strana Integrace, která slouží k přenesení všech položek výpisu do účetního modulu, čímž budou zaúčtovány do hlavní knihy. Stisknutím ikony <draw:frame draw:style-name="media" draw:name="0" text:anchor-type="as-char" draw:z-index="0" svg:width="0.635cm" svg:height="0.635cm"><draw:image xlink:href="Pictures/1f0986e14980afc58a4ae049dd98ac56.jpg" xlink:type="simple" xlink:show="embed" xlink:actuate="onLoad"/></draw:frame> založíme nový deník pro integraci, zde vyplníme standardně záhlaví deníku (popsáno v modulu účetnictví) - systém některé údaje předvyplní. Údaje lze samozřejmě měnit a doplňovat.</text:p>
      <text:p text:style-name="Text_20_body"><draw:frame draw:style-name="media" draw:name="1" text:anchor-type="as-char" draw:z-index="1" svg:width="22.119166666667cm" style:rel-width="100%" svg:height="17.488958333333cm" style:rel-height="scale"><draw:image xlink:href="Pictures/114b12f4208d1d65284508a742c3d7d0.jpg" xlink:type="simple" xlink:show="embed" xlink:actuate="onLoad"/></draw:frame></text:p>
      <text:p text:style-name="Text_20_body">// Strana: /i2fibu/fdhhbank00w/fdhhbank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4:54</meta:creation-date>
    <dc:creator>Generated</dc:creator>
    <dc:date>2026-08-15T10::14:54</dc:date>
    <dc:language>en-US</dc:language>
    <meta:editing-cycles>1</meta:editing-cycles>
    <meta:editing-duration>PT0S</meta:editing-duration>
    <dc:title>i2doku-cz:040-ucetnictvi:10-financni:010-xpfibufb10:090-fdhhbank00w:030-fdhhbank103f:start</dc:title>
  </office:meta>
</office:document-meta>
</file>