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20-xpfibufb20:010-fdhvesre00w:start"/><text:bookmark-start text:name="__RefHeading___nacist_eps_1"/><text:bookmark-start text:name="nacist_eps"/>Načíst EPS<text:bookmark-end text:name="__RefHeading___nacist_eps_1"/><text:bookmark-end text:name="nacist_eps"/></text:h>
      <text:p text:style-name="Text_20_body">Tento program načte z bankovního software soubor o platbách zákazníků. V České republice se nepoužívá, používá se ve Švýcarsku.</text:p>
      <text:p text:style-name="Text_20_body">
<text:line-break/></text:p>
      <text:p text:style-name="Text_20_body">// Strana: /i2fibu/fdhvesre00w // <text:line-break/>
// Strana: /i2fibu/fdhvesre00w/_set_0 // <text:line-break/>
// Strana: /i2fibu/fdhvesre00w/_set_1 // <text:line-break/>
// Strana: /i2fibu/fdhvesre00w/fdhvesre101f // <text:line-break/>
// Strana: /i2fibu/fdhvesre00w/fdhvesre102f // <text:line-break/>
// Strana: /i2fibu/fdhvesre00w/fdhvesre103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8::46:26</meta:creation-date>
    <dc:creator>Generated</dc:creator>
    <dc:date>2026-08-17T08::46:26</dc:date>
    <dc:language>en-US</dc:language>
    <meta:editing-cycles>1</meta:editing-cycles>
    <meta:editing-duration>PT0S</meta:editing-duration>
    <dc:title>i2doku-cz:040-ucetnictvi:10-financni:020-xpfibufb20:010-fdhvesre00w:start</dc:title>
  </office:meta>
</office:document-meta>
</file>