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e1f73306320611f482c49d331c0ac8.jpg"/>
  <manifest:file-entry manifest:media-type="image/jpeg" manifest:full-path="Pictures/a8c6fdd1e40d42dbeb12c299dd78ccb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30-fdktoausde00w:020-_set_1:start"/><text:bookmark-start text:name="__RefHeading___vypis_z_uctu_odberatelu_1"/><text:bookmark-start text:name="vypis_z_uctu_odberatelu"/>Výpis z účtu odběratelů<text:bookmark-end text:name="__RefHeading___vypis_z_uctu_odberatelu_1"/><text:bookmark-end text:name="vypis_z_uctu_odberatelu"/></text:h>
      <text:p text:style-name="Text_20_body">V horní části okna zvolíme odběratele dle čísla zákazníka nebo můžeme odběratele vyhledávat dle zadaného hledaného výrazu. Dále systém nabízí interval od data dokladu/do data dokladu od nejstarší otevřené položky do aktuálního data - lze přepsat, datum výpočtu systém nabízí aktuální datum - lze přepsat. </text:p>
      <text:p text:style-name="Text_20_body">Po této volbě se ve střední části okna zobrazí otevřené položky zvoleného odběratele.</text:p>
      <text:p text:style-name="Text_20_body"><draw:frame draw:style-name="media" draw:name="0" text:anchor-type="as-char" draw:z-index="0" svg:width="21.087291666667cm" style:rel-width="100%" svg:height="15.875cm" style:rel-height="scale"><draw:image xlink:href="Pictures/e4e1f73306320611f482c49d331c0ac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opis sloupce </text:p>
          </table:table-cell>
          <table:table-cell office:value-type="string" table:style-name="tableheader">
            <text:p text:style-name="Table_20_Heading"> Zobrazení / Poznámka </text:p>
          </table:table-cell>
        </table:table-row>
        <table:table-row>
          <table:table-cell office:value-type="string" table:style-name="tablecell">
            <text:p text:style-name="tablealignleft"> Druh </text:p>
          </table:table-cell>
          <table:table-cell office:value-type="string" table:style-name="tablecell">
            <text:p text:style-name="tablealignleft"> Druh dokladu. </text:p>
          </table:table-cell>
        </table:table-row>
        <table:table-row>
          <table:table-cell office:value-type="string" table:style-name="tablecell">
            <text:p text:style-name="tablealignleft"> Doklad </text:p>
          </table:table-cell>
          <table:table-cell office:value-type="string" table:style-name="tablecell">
            <text:p text:style-name="tablealignleft"> Název druhu dokladu. </text:p>
          </table:table-cell>
        </table:table-row>
        <table:table-row>
          <table:table-cell office:value-type="string" table:style-name="tablecell">
            <text:p text:style-name="tablealignleft"> Variabilní symbol </text:p>
          </table:table-cell>
          <table:table-cell office:value-type="string" table:style-name="tablecell">
            <text:p text:style-name="tablealignleft"> Zobrazení variabilního symbolu. </text:p>
          </table:table-cell>
        </table:table-row>
        <table:table-row>
          <table:table-cell office:value-type="string" table:style-name="tablecell">
            <text:p text:style-name="tablealignleft"> Doklad č. </text:p>
          </table:table-cell>
          <table:table-cell office:value-type="string" table:style-name="tablecell">
            <text:p text:style-name="tablealignleft"> Zobrazení čísla dokladu. </text:p>
          </table:table-cell>
        </table:table-row>
        <table:table-row>
          <table:table-cell office:value-type="string" table:style-name="tablecell">
            <text:p text:style-name="tablealignleft"> Datum dokl. </text:p>
          </table:table-cell>
          <table:table-cell office:value-type="string" table:style-name="tablecell">
            <text:p text:style-name="tablealignleft"> Datum dokladu. </text:p>
          </table:table-cell>
        </table:table-row>
        <table:table-row>
          <table:table-cell office:value-type="string" table:style-name="tablecell">
            <text:p text:style-name="tablealignleft"> Splatný </text:p>
          </table:table-cell>
          <table:table-cell office:value-type="string" table:style-name="tablecell">
            <text:p text:style-name="tablealignleft"> Datum splatnosti dokladu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Zobrazení případné poznámky k dokladu. </text:p>
          </table:table-cell>
        </table:table-row>
        <table:table-row>
          <table:table-cell office:value-type="string" table:style-name="tablecell">
            <text:p text:style-name="tablealignleft"> Faktura/Dobropis </text:p>
          </table:table-cell>
          <table:table-cell office:value-type="string" table:style-name="tablecell">
            <text:p text:style-name="tablealignleft"> Zobrazení nezaplacené částky faktury nebo dobropisu. </text:p>
          </table:table-cell>
        </table:table-row>
        <table:table-row>
          <table:table-cell office:value-type="string" table:style-name="tablecell">
            <text:p text:style-name="tablealignleft"> Platba </text:p>
          </table:table-cell>
          <table:table-cell office:value-type="string" table:style-name="tablecell">
            <text:p text:style-name="tablealignleft"> Zobrazení zaplacené nevyúčtované zálohy, případně nepřiřazené platby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Zobrazení čísla odběratele. </text:p>
          </table:table-cell>
        </table:table-row>
        <table:table-row>
          <table:table-cell office:value-type="string" table:style-name="tablecell">
            <text:p text:style-name="tablealignleft"> Odb./Dod. </text:p>
          </table:table-cell>
          <table:table-cell office:value-type="string" table:style-name="tablecell">
            <text:p text:style-name="tablealignleft"> Zobrazení zda jde o odběratele nebo dodavatele. </text:p>
          </table:table-cell>
        </table:table-row>
      </table:table>
      <text:p text:style-name="Text_20_body">V dolní části okna se nám zobrazí souhrnné částky a konečný zůstatek zvoleného odběratele.</text:p>
      <text:p text:style-name="Text_20_body">Saldokonto zvoleného odběratele můžeme vytisknout pomocí ikony <draw:frame draw:style-name="media" draw:name="1" text:anchor-type="as-char" draw:z-index="1" svg:width="0.635cm" svg:height="0.635cm"><draw:image xlink:href="Pictures/a8c6fdd1e40d42dbeb12c299dd78ccb6.jpg" xlink:type="simple" xlink:show="embed" xlink:actuate="onLoad"/></draw:frame> v hlavní nástrojové liště.</text:p>
      <text:p text:style-name="Text_20_body">Do tiskové sestavy výpisu z účtu odběratele můžeme vložit vlastní libovolný text dle firemních potřeb. Požadovaný text vytvoříme v číselníku textových konzerv pod názvem O-Výpis1 (Hlavní nabídka/Číselníky/Číselníky firmy/Textové konzervy). Tato sestava tak může sloužit například k odsouhlasení zůstatku otevřených položek odběratelů.</text:p>
      <text:p text:style-name="Text_20_body">
<text:line-break/></text:p>
      <text:p text:style-name="Text_20_body">// Strana: /i2fibu/fdktoausde00w/_set_1 //
// Strana: /i2fibu/fdktoausde00w/fdktoausde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30:33</meta:creation-date>
    <dc:creator>Generated</dc:creator>
    <dc:date>2026-08-15T11::30:33</dc:date>
    <dc:language>en-US</dc:language>
    <meta:editing-cycles>1</meta:editing-cycles>
    <meta:editing-duration>PT0S</meta:editing-duration>
    <dc:title>i2doku-cz:040-ucetnictvi:10-financni:020-xpfibufb20:030-fdktoausde00w:020-_set_1:start</dc:title>
  </office:meta>
</office:document-meta>
</file>