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20-xpfibufb20:030-fdktoausde00w:start"/><text:bookmark-start text:name="__RefHeading___vypis_z_uctu_1"/><text:bookmark-start text:name="vypis_z_uctu"/>Výpis z účtu<text:bookmark-end text:name="__RefHeading___vypis_z_uctu_1"/><text:bookmark-end text:name="vypis_z_uctu"/></text:h>
      <text:p text:style-name="Text_20_body">Výpis z účtu odběratelů nám dává podrobný přehled o otevřených položkách zvoleného odběratele s možností tisku saldokonta tohoto odběratele. </text:p>
      <text:p text:style-name="Text_20_body">i2fibu/fdktoausde00w/_set_0</text:p>
      <text:p text:style-name="Text_20_body">
<text:line-break/>Podkategorie:</text:p>
      <text:list text:style-name="List_20_1" text:continue-numbering="false">
        <text:list-item>
          <text:p text:style-name="LastListParagraph_List_20_1_Content_First"><text:a xlink:type="simple" xlink:href="https://wiki.data-norms.cz/doku.php?id=i2doku-cz:040-ucetnictvi:10-financni:020-xpfibufb20:030-fdktoausde00w:020-_set_1:start" text:style-name="Internet_20_link" text:visited-style-name="Visited_20_Internet_20_Link">Výpis z účtu odběratelů</text:a></text:p>
        </text:list-item>
      </text:list>
      <text:line-break/>
      <text:p text:style-name="Text_20_body">// Strana: /i2fibu/fdktoausde00w //
// Strana: /i2fibu/fdktoausde00w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13:55</meta:creation-date>
    <dc:creator>Generated</dc:creator>
    <dc:date>2026-08-17T11::13:55</dc:date>
    <dc:language>en-US</dc:language>
    <meta:editing-cycles>1</meta:editing-cycles>
    <meta:editing-duration>PT0S</meta:editing-duration>
    <dc:title>i2doku-cz:040-ucetnictvi:10-financni:020-xpfibufb20:030-fdktoausde00w:start</dc:title>
  </office:meta>
</office:document-meta>
</file>