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20-xpfibufb20:040-fxdzahld01p_01:start"/><text:bookmark-start text:name="__RefHeading___platebni_moralka_1"/><text:bookmark-start text:name="platebni_moralka"/>Platební morálka<text:bookmark-end text:name="__RefHeading___platebni_moralka_1"/><text:bookmark-end text:name="platebni_moralka"/></text:h>
      <text:p text:style-name="Text_20_body">Zde můžeme vytisknout sestavu o platební morálce odběratelů dle zadaných standardních výběrových kritérií. Na závěr výběrových kritérií můžeme zadat počet dnů, do kterých bylo odběratelem zaplaceno, je počítáno od data splatnosti faktury.</text:p>
      <text:p text:style-name="Text_20_body">Po potvrzení těchto výběrových kritérií bude vytištěna nebo zobrazena sestava platební morálky odběratelů.</text:p>
      <text:p text:style-name="Text_20_body"><draw:frame draw:style-name="media" draw:name="0" text:anchor-type="as-char" draw:z-index="0" svg:width="" svg:rel-width="100%" svg:height="0cm"><draw:image xlink:href="/var/www/dokuwiki/data/media/i2doku-cz/040-ucetnictvi/10-financni/020-xpfibufb20/040-fxdzahld01p_01/fxdzahld01p_01_cz_01.jpg" xlink:type="simple" xlink:show="embed" xlink:actuate="onLoad"/></draw:frame></text:p>
      <text:p text:style-name="Text_20_body">Ve vytištěné nebo zobrazené sestavě jsou tyto údaj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opis sloupce </text:p>
          </table:table-cell>
          <table:table-cell office:value-type="string" table:style-name="tableheader">
            <text:p text:style-name="Table_20_Heading"> Zobrazení / Poznámka </text:p>
          </table:table-cell>
        </table:table-row>
        <table:table-row>
          <table:table-cell office:value-type="string" table:style-name="tablecell">
            <text:p text:style-name="tablealignleft"> Odběratel </text:p>
          </table:table-cell>
          <table:table-cell office:value-type="string" table:style-name="tablecell">
            <text:p text:style-name="tablealignleft"> Zobrazení čísla odběratele. </text:p>
          </table:table-cell>
        </table:table-row>
        <table:table-row>
          <table:table-cell office:value-type="string" table:style-name="tablecell">
            <text:p text:style-name="tablealignleft"> Příjmení/Místo </text:p>
          </table:table-cell>
          <table:table-cell office:value-type="string" table:style-name="tablecell">
            <text:p text:style-name="tablealignleft"> Zobrazení názvu odběratele. </text:p>
          </table:table-cell>
        </table:table-row>
        <table:table-row>
          <table:table-cell office:value-type="string" table:style-name="tablecell">
            <text:p text:style-name="tablealignleft"> Do … dnů </text:p>
          </table:table-cell>
          <table:table-cell office:value-type="string" table:style-name="tablecell">
            <text:p text:style-name="tablealignleft"> Rozdělení plateb faktur do zvolených dnů po lhůtě splatnosti. </text:p>
          </table:table-cell>
        </table:table-row>
        <table:table-row>
          <table:table-cell office:value-type="string" table:style-name="tablecell">
            <text:p text:style-name="tablealignleft"> Součet </text:p>
          </table:table-cell>
          <table:table-cell office:value-type="string" table:style-name="tablecell">
            <text:p text:style-name="tablealignleft"> Zobrazení součtu plateb za zvolené období. </text:p>
          </table:table-cell>
        </table:table-row>
      </table:table>
      <text:p text:style-name="Text_20_body">// Strana: /i2fibu/fxdzahld01p_0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1::40:46</meta:creation-date>
    <dc:creator>Generated</dc:creator>
    <dc:date>2026-08-17T21::40:46</dc:date>
    <dc:language>en-US</dc:language>
    <meta:editing-cycles>1</meta:editing-cycles>
    <meta:editing-duration>PT0S</meta:editing-duration>
    <dc:title>i2doku-cz:040-ucetnictvi:10-financni:020-xpfibufb20:040-fxdzahld01p_01:start</dc:title>
  </office:meta>
</office:document-meta>
</file>