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20-xpfibufb20:050-fdhlsvza00w:start"/><text:bookmark-start text:name="__RefHeading___navrh_inkasniho_prikazu_1"/><text:bookmark-start text:name="navrh_inkasniho_prikazu"/>Návrh inkasního příkazu<text:bookmark-end text:name="__RefHeading___navrh_inkasniho_prikazu_1"/><text:bookmark-end text:name="navrh_inkasniho_prikazu"/></text:h>
      <text:p text:style-name="Text_20_body">V České republice se tento program nepoužívá.</text:p>
      <text:p text:style-name="Text_20_body">// Strana: /i2fibu/fdhlsvza00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7::57:13</meta:creation-date>
    <dc:creator>Generated</dc:creator>
    <dc:date>2026-08-17T07::57:13</dc:date>
    <dc:language>en-US</dc:language>
    <meta:editing-cycles>1</meta:editing-cycles>
    <meta:editing-duration>PT0S</meta:editing-duration>
    <dc:title>i2doku-cz:040-ucetnictvi:10-financni:020-xpfibufb20:050-fdhlsvza00w:start</dc:title>
  </office:meta>
</office:document-meta>
</file>