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e8acf1367067832efdc3496458122c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20-xpfibufb20:060-fddverzz00d:start"/><text:bookmark-start text:name="__RefHeading___vypocet_uroku_z_prodleni_1"/><text:bookmark-start text:name="vypocet_uroku_z_prodleni"/>Výpočet úroků z prodlení<text:bookmark-end text:name="__RefHeading___vypocet_uroku_z_prodleni_1"/><text:bookmark-end text:name="vypocet_uroku_z_prodleni"/></text:h>
      <text:p text:style-name="Text_20_body">Tento program uživateli umožňuje počítat a tisknout úroky z prodlení včetně možnosti tisku faktur a jejich integrace do účetnictví. (Údaje o výši a zaúčtování úroků musí být nastaveny u jednotlivých odběratelů v číselníku zákazníků v sadě stran Obchod na straně Atributy.) </text:p>
      <text:p text:style-name="Text_20_body">Po zvolení tohoto programu se otevře dialogové okno:</text:p>
      <text:p text:style-name="Text_20_body"><draw:frame draw:style-name="media" draw:name="0" text:anchor-type="as-char" draw:z-index="0" svg:width="13.49375cm" svg:height="11.033125cm"><draw:image xlink:href="Pictures/fe8acf1367067832efdc3496458122ce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erze </text:p>
          </table:table-cell>
          <table:table-cell office:value-type="string" table:style-name="tablecell">
            <text:p text:style-name="tablealignleft"> Volba verze tiskového výstupu z přednastavených možností - zde pouze standardní verze. </text:p>
          </table:table-cell>
        </table:table-row>
        <table:table-row>
          <table:table-cell office:value-type="string" table:style-name="tablecell">
            <text:p text:style-name="tablealignleft"> Třídění </text:p>
          </table:table-cell>
          <table:table-cell office:value-type="string" table:style-name="tablecell">
            <text:p text:style-name="tablealignleft"> Volba třídění dat z přednastavených možností. </text:p>
          </table:table-cell>
        </table:table-row>
        <table:table-row>
          <table:table-cell office:value-type="string" table:style-name="tablecell">
            <text:p text:style-name="tablealignleft"> Výstup </text:p>
          </table:table-cell>
          <table:table-cell office:value-type="string" table:style-name="tablecell">
            <text:p text:style-name="tablealignleft"> Volba výstupu pro sestav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běrová kritéria </text:p>
          </table:table-cell>
        </table:table-row>
        <table:table-row>
          <table:table-cell office:value-type="string" table:style-name="tablecell">
            <text:p text:style-name="tablealignleft"> Od odběratele číslo/Do odběratele číslo </text:p>
          </table:table-cell>
          <table:table-cell office:value-type="string" table:style-name="tablecell">
            <text:p text:style-name="tablealignleft"> Interval pro výběr odběratele dle čísla z číselníku zákazníků. </text:p>
          </table:table-cell>
        </table:table-row>
        <table:table-row>
          <table:table-cell office:value-type="string" table:style-name="tablecell">
            <text:p text:style-name="tablealignleft"> Od zkrác. jména/Do zkrác. jména </text:p>
          </table:table-cell>
          <table:table-cell office:value-type="string" table:style-name="tablecell">
            <text:p text:style-name="tablealignleft"> Interval pro výběr odběratele dle zkráceného jména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(Tyto varianty výběru jsou uživateli nabídnuty dle zvoleného třídění dat.) </text:p>
          </table:table-cell>
        </table:table-row>
        <table:table-row>
          <table:table-cell office:value-type="string" table:style-name="tablecell">
            <text:p text:style-name="tablealignleft"> Od částky OP </text:p>
          </table:table-cell>
          <table:table-cell office:value-type="string" table:style-name="tablecell">
            <text:p text:style-name="tablealignleft"> Možnost zadat minimální částku faktury pro výpočet úroků. </text:p>
          </table:table-cell>
        </table:table-row>
        <table:table-row>
          <table:table-cell office:value-type="string" table:style-name="tablecell">
            <text:p text:style-name="tablealignleft"> Úroky období od/Do </text:p>
          </table:table-cell>
          <table:table-cell office:value-type="string" table:style-name="tablecell">
            <text:p text:style-name="tablealignleft"> Zadání intervalu pro období pro výpočet úroků. (Pokud pole Úroky období od necháme prázdné systém vypočítá úroky od data splatnosti faktury.) </text:p>
          </table:table-cell>
        </table:table-row>
        <table:table-row>
          <table:table-cell office:value-type="string" table:style-name="tablecell">
            <text:p text:style-name="tablealignleft"> Dny toler. </text:p>
          </table:table-cell>
          <table:table-cell office:value-type="string" table:style-name="tablecell">
            <text:p text:style-name="tablealignleft"> Možnost zadat dny tolerance - počet dnů po lhůtě splatnosti faktury, po které úroky nevyúčtujeme. </text:p>
          </table:table-cell>
        </table:table-row>
        <table:table-row>
          <table:table-cell office:value-type="string" table:style-name="tablecell">
            <text:p text:style-name="tablealignleft"> Platební zvyklost </text:p>
          </table:table-cell>
          <table:table-cell office:value-type="string" table:style-name="tablecell">
            <text:p text:style-name="tablealignleft"> Možnost zadat platební zvyklost odběratele. </text:p>
          </table:table-cell>
        </table:table-row>
        <table:table-row>
          <table:table-cell office:value-type="string" table:style-name="tablecell">
            <text:p text:style-name="tablealignleft"> Tisk protokolu </text:p>
          </table:table-cell>
          <table:table-cell office:value-type="string" table:style-name="tablecell">
            <text:p text:style-name="tablealignleft"> Pokud je zaškrtávací tlačítko aktivní bude vytištěn nebo zobrazen výpočet úroků pouze informativně bez vystavení faktury a integrace do účetnictví. Tento výpočet je možné kdykoli spustit opakovaně. </text:p>
          </table:table-cell>
        </table:table-row>
        <table:table-row>
          <table:table-cell office:value-type="string" table:style-name="tablecell">
            <text:p text:style-name="tablealignleft"> Tisk faktury </text:p>
          </table:table-cell>
          <table:table-cell office:value-type="string" table:style-name="tablecell">
            <text:p text:style-name="tablealignleft"> Pokud je zaškrtávací tlačítko aktivní budou vystaveny zvoleným odběratelům faktury na vyúčtování úroků z prodlení a integrovány do účetnictví. Další úroky z prodlení bude možné u vybraných odběratelů vyúčtovat od data těchto faktur - systém zajišťuje, aby úroky z prodlení nebyly vyúčtovány vícenásobně za stejné období. </text:p>
          </table:table-cell>
        </table:table-row>
        <table:table-row>
          <table:table-cell office:value-type="string" table:style-name="tablecell">
            <text:p text:style-name="tablealignleft"> Jen otevř. </text:p>
          </table:table-cell>
          <table:table-cell office:value-type="string" table:style-name="tablecell">
            <text:p text:style-name="tablealignleft"> Pokud je toto zaškrtávací tlačítko aktivní budou úroky vypočítány pouze k otevřeným položkám, pokud je neaktivní budou vypočítány i k zaplaceným položkám po lhůtě splatnosti. </text:p>
          </table:table-cell>
        </table:table-row>
        <table:table-row>
          <table:table-cell office:value-type="string" table:style-name="tablecell">
            <text:p text:style-name="tablealignleft"> Datum dokladu </text:p>
          </table:table-cell>
          <table:table-cell office:value-type="string" table:style-name="tablecell">
            <text:p text:style-name="tablealignleft"> Zadání data dokladu - faktury na vyúčtování úroků z prodlení. Systém nabízí aktuální datum - lze přepsat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Klikem na odpovědní pole OK systém vygeneruje požadovanou sestavu. </text:p>
          </table:table-cell>
        </table:table-row>
      </table:table>
      <text:p text:style-name="Text_20_body">// Strana: /i2fibu/fddverzz00d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8::12:21</meta:creation-date>
    <dc:creator>Generated</dc:creator>
    <dc:date>2026-08-17T18::12:21</dc:date>
    <dc:language>en-US</dc:language>
    <meta:editing-cycles>1</meta:editing-cycles>
    <meta:editing-duration>PT0S</meta:editing-duration>
    <dc:title>i2doku-cz:040-ucetnictvi:10-financni:020-xpfibufb20:060-fddverzz00d:start</dc:title>
  </office:meta>
</office:document-meta>
</file>