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30-xpfibufb30:010-fdktoauskr00w:start"/><text:bookmark-start text:name="__RefHeading___vypis_z_uctu_1"/><text:bookmark-start text:name="vypis_z_uctu"/>Výpis z účtu<text:bookmark-end text:name="__RefHeading___vypis_z_uctu_1"/><text:bookmark-end text:name="vypis_z_uctu"/></text:h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40-ucetnictvi:10-financni:030-xpfibufb30:010-fdktoauskr00w:020-_set_1:start" text:style-name="Internet_20_link" text:visited-style-name="Visited_20_Internet_20_Link">Výpis z účtu dodavatelů</text:a></text:p>
        </text:list-item>
      </text:list>
      <text:line-break/>
      <text:p text:style-name="Text_20_body">// Strana: /i2fibu/fdktoausk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13:23</meta:creation-date>
    <dc:creator>Generated</dc:creator>
    <dc:date>2026-08-17T15::13:23</dc:date>
    <dc:language>en-US</dc:language>
    <meta:editing-cycles>1</meta:editing-cycles>
    <meta:editing-duration>PT0S</meta:editing-duration>
    <dc:title>i2doku-cz:040-ucetnictvi:10-financni:030-xpfibufb30:010-fdktoauskr00w:start</dc:title>
  </office:meta>
</office:document-meta>
</file>