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1462dddff384ea5073bb8c889e68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25-upravy:start"/><text:bookmark-start text:name="__RefHeading___upravy_1"/><text:bookmark-start text:name="upravy"/>Úpravy<text:bookmark-end text:name="__RefHeading___upravy_1"/><text:bookmark-end text:name="upravy"/></text:h>
      <text:p text:style-name="Text_20_body">Po uložení návrhu se vygeneruje tato strana. Ve střední části okna jsou závazky zařazené do platebního návrhu sumarizovány podle dodavatelů, ve sloupci Částka platby jsou sečteny všechny závazky, které k danému dodavateli uživatel má, a které vyhovují zadanému výběru. Zde má uživatel možnost vyloučit z připravovaného platebního návrhu jím zvoleného dodavatele (všechny jeho doklady). Toto provede tak, že dodavatele, který nemá být do platebního návrhu zařazen odznačí použitím ikony <draw:frame draw:style-name="media" draw:name="0" text:anchor-type="as-char" draw:z-index="0" svg:width="0.635cm" svg:height="0.635cm"><draw:image xlink:href="Pictures/901462dddff384ea5073bb8c889e684d.jpg" xlink:type="simple" xlink:show="embed" xlink:actuate="onLoad"/></draw:frame> v hlavní nástrojové liště. Po tomto kroku je takto vyřazený dodavatel odlišen barevně a ve sloupci Částka platby se objeví nula.</text:p>
      <text:p text:style-name="Text_20_body"><draw:frame draw:style-name="media" draw:name="1" text:anchor-type="as-char" draw:z-index="1" svg:width="" svg:rel-width="100%" svg:height="0cm"><draw:image xlink:href="/var/www/dokuwiki/data/media/i2doku-cz/040-ucetnictvi/10-financni/030-xpfibufb30/020-fxhzavor00w/020-_set_1/020-fxhzavor102f/cz_01.jpg" xlink:type="simple" xlink:show="embed" xlink:actuate="onLoad"/></draw:frame></text:p>
      <text:p text:style-name="Text_20_body">V dolní části okna jsou další stránky, ve kterých můžeme některé údaje měnit a doplňovat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30-xpfibufb30:020-fxhzavor00w:025-upravy:010-fxhzavor10201f:start" text:style-name="Internet_20_link" text:visited-style-name="Visited_20_Internet_20_Link">OP Přehled</text:a></text:p>
        </text:list-item>
        <text:list-item>
          <text:p text:style-name="List_20_1_Content"><text:a xlink:type="simple" xlink:href="https://wiki.data-norms.cz/doku.php?id=i2doku-cz:040-ucetnictvi:10-financni:030-xpfibufb30:020-fxhzavor00w:025-upravy:020-fxhzavor10202f:start" text:style-name="Internet_20_link" text:visited-style-name="Visited_20_Internet_20_Link">Způsob platby</text:a></text:p>
        </text:list-item>
        <text:list-item>
          <text:p text:style-name="List_20_1_Content"><text:a xlink:type="simple" xlink:href="https://wiki.data-norms.cz/doku.php?id=i2doku-cz:040-ucetnictvi:10-financni:030-xpfibufb30:020-fxhzavor00w:025-upravy:030-fxhzavor10203f:start" text:style-name="Internet_20_link" text:visited-style-name="Visited_20_Internet_20_Link">Platba</text:a></text:p>
        </text:list-item>
        <text:list-item>
          <text:p text:style-name="List_20_1_Content"><text:a xlink:type="simple" xlink:href="https://wiki.data-norms.cz/doku.php?id=i2doku-cz:040-ucetnictvi:10-financni:030-xpfibufb30:020-fxhzavor00w:025-upravy:040-fxhzavor10204f:start" text:style-name="Internet_20_link" text:visited-style-name="Visited_20_Internet_20_Link">OP Změnit</text:a></text:p>
        </text:list-item>
        <text:list-item>
          <text:p text:style-name="List_20_1_Content"><text:a xlink:type="simple" xlink:href="https://wiki.data-norms.cz/doku.php?id=i2doku-cz:040-ucetnictvi:10-financni:030-xpfibufb30:020-fxhzavor00w:025-upravy:050-fxhzavor10205f:start" text:style-name="Internet_20_link" text:visited-style-name="Visited_20_Internet_20_Link">Vnitropodnikové účetnictví</text:a></text:p>
        </text:list-item>
        <text:list-item>
          <text:p text:style-name="List_20_1_Content_Last"><text:a xlink:type="simple" xlink:href="https://wiki.data-norms.cz/doku.php?id=i2doku-cz:040-ucetnictvi:10-financni:030-xpfibufb30:020-fxhzavor00w:025-upravy:060-fxhzavor10206f:start" text:style-name="Internet_20_link" text:visited-style-name="Visited_20_Internet_20_Link">Účetnictví projektů</text:a></text:p>
        </text:list-item>
      </text:list>
      <text:line-break/>
      <text:p text:style-name="Text_20_body">// Strana: /i2fibu/fxhzavor00w/fxhzavo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5:27</meta:creation-date>
    <dc:creator>Generated</dc:creator>
    <dc:date>2026-08-15T10::55:27</dc:date>
    <dc:language>en-US</dc:language>
    <meta:editing-cycles>1</meta:editing-cycles>
    <meta:editing-duration>PT0S</meta:editing-duration>
    <dc:title>i2doku-cz:040-ucetnictvi:10-financni:030-xpfibufb30:020-fxhzavor00w:025-upravy:start</dc:title>
  </office:meta>
</office:document-meta>
</file>