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jpeg" manifest:full-path="Pictures/d3e149249a37e8dede1eabb6761c1c4f.jp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i2doku-cz:040-ucetnictvi:10-financni:030-xpfibufb30:020-fxhzavor00w:040-fxhzavor104f:start"/><text:bookmark-start text:name="__RefHeading___bezhotovostni_platby_1"/><text:bookmark-start text:name="bezhotovostni_platby"/>Bezhotovostní platby<text:bookmark-end text:name="__RefHeading___bezhotovostni_platby_1"/><text:bookmark-end text:name="bezhotovostni_platby"/></text:h>
      <text:p text:style-name="Text_20_body">Na této straně uživatel vidí všechny platby zařazené do tohoto platebního platebního návrhu a ještě může některé údaje k jednotlivým platbám překontrolovat případně změnit.</text:p>
      <text:p text:style-name="Text_20_body"><draw:frame draw:style-name="media" draw:name="0" text:anchor-type="as-char" draw:z-index="0" svg:width="21.986875cm" style:rel-width="100%" svg:height="17.4625cm" style:rel-height="scale"><draw:image xlink:href="Pictures/d3e149249a37e8dede1eabb6761c1c4f.jpg" xlink:type="simple" xlink:show="embed" xlink:actuate="onLoad"/></draw:frame></text:p>
      <table:table table:style-name="Table">
        <table:table-column/>
        <table:table-column/>
        <table:table-row>
          <table:table-cell office:value-type="string" table:style-name="tableheader">
            <text:p text:style-name="Table_20_Heading"> Popis sloupce, pole  </text:p>
          </table:table-cell>
          <table:table-cell office:value-type="string" table:style-name="tableheader">
            <text:p text:style-name="Table_20_Heading"> Obsah/Poznámka                                                                                                                                                                             </text:p>
          </table:table-cell>
        </table:table-row>
        <table:table-row>
          <table:table-cell office:value-type="string" table:style-name="tablecell">
            <text:p text:style-name="tablealignleft"> Zkrácené jméno       </text:p>
          </table:table-cell>
          <table:table-cell office:value-type="string" table:style-name="tablecell">
            <text:p text:style-name="tablealignleft"> Zobrazení zkráceného jména dodavatele.                                                                                                                                                     </text:p>
          </table:table-cell>
        </table:table-row>
        <table:table-row>
          <table:table-cell office:value-type="string" table:style-name="tablecell">
            <text:p text:style-name="tablealignleft"> Dodavatel            </text:p>
          </table:table-cell>
          <table:table-cell office:value-type="string" table:style-name="tablecell">
            <text:p text:style-name="tablealignleft"> Zobrazení čísla dodavatele.                                                                                                                                                                </text:p>
          </table:table-cell>
        </table:table-row>
        <table:table-row>
          <table:table-cell office:value-type="string" table:style-name="tablecell">
            <text:p text:style-name="tablealignleft"> Druh platby          </text:p>
          </table:table-cell>
          <table:table-cell office:value-type="string" table:style-name="tablecell">
            <text:p text:style-name="tablealignleft"> Zobrazení druhu platby. V dolní části okna může uživatel ještě druh platby změnit - přiřadit jiný z číselníku druhů plateb.                                                                </text:p>
          </table:table-cell>
        </table:table-row>
        <table:table-row>
          <table:table-cell office:value-type="string" table:style-name="tablecell">
            <text:p text:style-name="tablealignleft"> Způsob platby        </text:p>
          </table:table-cell>
          <table:table-cell office:value-type="string" table:style-name="tablecell">
            <text:p text:style-name="tablealignleft"> Zobrazení způsobu platby - účtu dodavatele, na který bude faktura zaplacena. V dolní části okna může uživatel ještě způsob platby platby změnit - přiřadit jiný bankovní účet dodavatele.  </text:p>
          </table:table-cell>
        </table:table-row>
        <table:table-row>
          <table:table-cell office:value-type="string" table:style-name="tablecell">
            <text:p text:style-name="tablealignleft"> Transakce            </text:p>
          </table:table-cell>
          <table:table-cell office:value-type="string" table:style-name="tablecell">
            <text:p text:style-name="tablealignleft"> Zobrazení druhu transakce.                                                                                                                                                                 </text:p>
          </table:table-cell>
        </table:table-row>
        <table:table-row>
          <table:table-cell office:value-type="string" table:style-name="tablecell">
            <text:p text:style-name="tablealignleft"> Firemní banka        </text:p>
          </table:table-cell>
          <table:table-cell office:value-type="string" table:style-name="tablecell">
            <text:p text:style-name="tablealignleft"> Zobrazení čísla firemní banky, ze které bude placeno.                                                                                                                                      </text:p>
          </table:table-cell>
        </table:table-row>
        <table:table-row>
          <table:table-cell office:value-type="string" table:style-name="tablecell">
            <text:p text:style-name="tablealignleft"> Výstup               </text:p>
          </table:table-cell>
          <table:table-cell office:value-type="string" table:style-name="tablecell">
            <text:p text:style-name="tablealignleft"> Zobrazení názvu firemní banky.                                                                                                                                                             </text:p>
          </table:table-cell>
        </table:table-row>
        <table:table-row>
          <table:table-cell office:value-type="string" table:style-name="tablecell">
            <text:p text:style-name="tablealignleft"> Částka platby        </text:p>
          </table:table-cell>
          <table:table-cell office:value-type="string" table:style-name="tablecell">
            <text:p text:style-name="tablealignleft"> Zobrazení částky platby danému dodavateli (suma za všechny faktury tohoto dodavatele zobrazené v pravé dolní části okna).                                                                  </text:p>
          </table:table-cell>
        </table:table-row>
        <table:table-row>
          <table:table-cell office:value-type="string" table:style-name="tablecell">
            <text:p text:style-name="tablealignleft"> Měna                 </text:p>
          </table:table-cell>
          <table:table-cell office:value-type="string" table:style-name="tablecell">
            <text:p text:style-name="tablealignleft"> Zobrazení měny platby.                                                                                                                                                                     </text:p>
          </table:table-cell>
        </table:table-row>
        <table:table-row>
          <table:table-cell office:value-type="string" table:style-name="tablecell">
            <text:p text:style-name="tablealignleft"> Souhrn.             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Platební titul       </text:p>
          </table:table-cell>
          <table:table-cell office:value-type="string" table:style-name="tablecell">
            <text:p text:style-name="tablealignleft"> V dolní části okna v případě, že se jedná o zahraniční platbu je nutné přiřadit platební titul. Konkrétní číslo platebního titulu je možno vybrat z číselníku platebních titulů.           </text:p>
          </table:table-cell>
        </table:table-row>
      </table:table>
      <text:p text:style-name="Text_20_body">V dolní části okna na pravé straně vidí uživatel jednotlivé doklady vybraného dodavatele s částkami plateb.</text:p>
      <text:p text:style-name="Text_20_body">// Strana: /i2fibu/fxhzavor00w/fxhzavor104f //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8-17T20::44:57</meta:creation-date>
    <dc:creator>Generated</dc:creator>
    <dc:date>2026-08-17T20::44:57</dc:date>
    <dc:language>en-US</dc:language>
    <meta:editing-cycles>1</meta:editing-cycles>
    <meta:editing-duration>PT0S</meta:editing-duration>
    <dc:title>i2doku-cz:040-ucetnictvi:10-financni:030-xpfibufb30:020-fxhzavor00w:040-fxhzavor104f:start</dc:title>
  </office:meta>
</office:document-meta>
</file>