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aa628d7ae749090edf8bd1175550f71.jpg"/>
  <manifest:file-entry manifest:media-type="image/jpeg" manifest:full-path="Pictures/4d49bb758f13c5d4f860a95830c4f5c4.jpg"/>
  <manifest:file-entry manifest:media-type="image/jpeg" manifest:full-path="Pictures/f50b28083f81200965bad571c2781336.jpg"/>
  <manifest:file-entry manifest:media-type="image/png" manifest:full-path="Pictures/b5e351728a1cec1825fe3fe2d792ced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30-xpfibufb30:020-fxhzavor00w:050-fxhzavor105f:start"/><text:bookmark-start text:name="__RefHeading___nosic_dat_1"/><text:bookmark-start text:name="nosic_dat"/>Nosič dat<text:bookmark-end text:name="__RefHeading___nosic_dat_1"/><text:bookmark-end text:name="nosic_dat"/></text:h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Tato strana se otevře po vytvoření nosiče dat - připravení souboru plateb pro odeslání do firemní banky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Tuto operaci provedeme stisknutím ikony <draw:frame draw:style-name="media" draw:name="0" text:anchor-type="as-char" draw:z-index="0" svg:width="0.635cm" svg:height="0.635cm"><draw:image xlink:href="Pictures/6aa628d7ae749090edf8bd1175550f71.jpg" xlink:type="simple" xlink:show="embed" xlink:actuate="onLoad"/></draw:frame> v hlavní nástrojové liště. Potom se objeví toto dialogové okno: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1" text:anchor-type="as-char" draw:z-index="1" svg:width="7.4083333333333cm" style:rel-width="100%" svg:height="4.7095833333333cm" style:rel-height="scale"><draw:image xlink:href="Pictures/4d49bb758f13c5d4f860a95830c4f5c4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Datum splatnosti </text:p>
          </table:table-cell>
          <table:table-cell office:value-type="string" table:style-name="tablecell">
            <text:p text:style-name="tablealignleft"> Datum splatnosti ve firemní bance - uživatel má možnost změnit. </text:p>
          </table:table-cell>
        </table:table-row>
        <table:table-row>
          <table:table-cell office:value-type="string" table:style-name="tablecell">
            <text:p text:style-name="tablealignleft"> Zrušit doklady bez přiřazení </text:p>
          </table:table-cell>
          <table:table-cell office:value-type="string" table:style-name="tablecell">
            <text:p text:style-name="tablealignleft"> Pokud je toto zaškrtávací tlačítko aktivní, nezaplacené doklady z tohoto platebního návrhu budou uživateli nabídnuty při tvorbě dalšího platebního návrhu. </text:p>
          </table:table-cell>
        </table:table-row>
        <table:table-row>
          <table:table-cell office:value-type="string" table:style-name="tablecell">
            <text:p text:style-name="tablealignleft"> Připravit výměnu dat </text:p>
          </table:table-cell>
          <table:table-cell office:value-type="string" table:style-name="tablecell">
            <text:p text:style-name="tablealignleft"> Pokud je toto zašrtávací tlačítko aktivní, bude připraven nosič dat - soubor plateb pro odeslání do firemní banky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Klikem na pole OK uživatel vytvoří nosič dat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 této operaci se otevře tato strana a uživatel má možnost nosič dat s platbami odeslat do banky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2" text:anchor-type="as-char" draw:z-index="2" svg:width="22.198541666667cm" style:rel-width="100%" svg:height="17.515416666667cm" style:rel-height="scale"><draw:image xlink:href="Pictures/f50b28083f81200965bad571c2781336.jpg" xlink:type="simple" xlink:show="embed" xlink:actuate="onLoad"/></draw:frame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tisknutím ikony <draw:frame draw:style-name="media" draw:name="3" text:anchor-type="as-char" draw:z-index="3" svg:width="0.635cm" svg:height="0.635cm"><draw:image xlink:href="Pictures/b5e351728a1cec1825fe3fe2d792ced9.png" xlink:type="simple" xlink:show="embed" xlink:actuate="onLoad"/></draw:frame> v hlavní nástrojové liště nebo F2, odešleme vybraný (zvýrazněný) soubor do příslušného bankovního software firemní banky. Pokud odesíláme více souborů do různých firemních bank, musíme tuto akci opakovat pro každý soubor. </text:p>
          </table:table-cell>
        </table:table-row>
      </table:table>
      <text:p text:style-name="Text_20_body">// Strana: /i2fibu/fxhzavor00w/fxhzavor1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49:18</meta:creation-date>
    <dc:creator>Generated</dc:creator>
    <dc:date>2026-08-17T09::49:18</dc:date>
    <dc:language>en-US</dc:language>
    <meta:editing-cycles>1</meta:editing-cycles>
    <meta:editing-duration>PT0S</meta:editing-duration>
    <dc:title>i2doku-cz:040-ucetnictvi:10-financni:030-xpfibufb30:020-fxhzavor00w:050-fxhzavor105f:start</dc:title>
  </office:meta>
</office:document-meta>
</file>