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60-fxhzavor106f:start"/><text:bookmark-start text:name="__RefHeading___integrace_1"/><text:bookmark-start text:name="integrace"/>Integrace<text:bookmark-end text:name="__RefHeading___integrace_1"/><text:bookmark-end text:name="integrace"/></text:h>
      <text:p text:style-name="Text_20_body">// Strana: /i2fibu/fxhzavor00w/fxhzavor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38:55</meta:creation-date>
    <dc:creator>Generated</dc:creator>
    <dc:date>2026-08-17T19::38:55</dc:date>
    <dc:language>en-US</dc:language>
    <meta:editing-cycles>1</meta:editing-cycles>
    <meta:editing-duration>PT0S</meta:editing-duration>
    <dc:title>i2doku-cz:040-ucetnictvi:10-financni:030-xpfibufb30:020-fxhzavor00w:060-fxhzavor106f:start</dc:title>
  </office:meta>
</office:document-meta>
</file>