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d2ccbfb2d7a7fa9ae43bf22765be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40-ucetnictvi:10-financni:040-xpfibufb40:010-fxdsteus00d:start"/><text:bookmark-start text:name="__RefHeading___zaverka_dph_1"/><text:bookmark-start text:name="zaverka_dph"/>Závěrka DPH<text:bookmark-end text:name="__RefHeading___zaverka_dph_1"/><text:bookmark-end text:name="zaverka_dph"/></text:h>
      <text:p text:style-name="Text_20_body">Tento program slouží pro zpracování a tisk podkladu k daňovému přiznání k DPH - evidence pro daňové účely dle zákona o DPH (soupis všech dokladů vstupujících do daňového přiznání v členění dle daňových kódů a příslušných řádků daňového přiznání) i samotného přiznání k DPH. </text:p>
      <text:p text:style-name="Text_20_body">Je možné exportovat data z i/2 a přímo importovat do systému daňové správy pro elektronické podání přiznání k DPH. Vždy při vytvoření daňového přiznání k DPH je v i/2 automaticky vygenerován soubor a uložen do předem nastaveného adresáře v počítači (U:\Programme\Polynorm\i2\Data\export\ElektronickeDPH2011.xml) ve formátu, který je možný načíst do systému daňové správy.</text:p>
      <text:p text:style-name="Text_20_body">Po zvolení tohoto programu se otevře uživateli toto dialogové okno:</text:p>
      <text:p text:style-name="Text_20_body"><draw:frame draw:style-name="media" draw:name="0" text:anchor-type="as-char" draw:z-index="0" svg:width="13.49375cm" svg:height="11.165416666667cm"><draw:image xlink:href="Pictures/3cd2ccbfb2d7a7fa9ae43bf22765be9a.pn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Verze               </text:p>
          </table:table-cell>
          <table:table-cell office:value-type="string" table:style-name="tablecell">
            <text:p text:style-name="tablealignleft"> Volba verze daňového přiznání z přednastavených možností - provizorní (provizorní tisk daňového přiznání je možný v kterémkoliv okamžiku zpracování a kontroly dokladů, a je možné jej neomezeně opakovat) a definitivní (definitivní verze daňového přiznání je verzí konečnou, a po jejím spuštění již uživatel nemá možnost provádět změny v přiznání k DPH za dané období).                                                                                                                                                                                               </text:p>
          </table:table-cell>
        </table:table-row>
        <table:table-row>
          <table:table-cell office:value-type="string" table:style-name="tablecell">
            <text:p text:style-name="tablealignleft"> Třídění             </text:p>
          </table:table-cell>
          <table:table-cell office:value-type="string" table:style-name="tablecell">
            <text:p text:style-name="tablealignleft"> Volba třídění dat z přednastavených možností.                                                                                                                                                                                                                                                                                                                                                                                                                                                                                                                                 </text:p>
          </table:table-cell>
        </table:table-row>
        <table:table-row>
          <table:table-cell office:value-type="string" table:style-name="tablecell">
            <text:p text:style-name="tablealignleft"> Výstup              </text:p>
          </table:table-cell>
          <table:table-cell office:value-type="string" table:style-name="tablecell">
            <text:p text:style-name="tablealignleft"> Volba výstupu pro sestavu z přednastavených možností.                                                                                                                                                                                                                                                                                                                                                                                                                                                                                                                         </text:p>
          </table:table-cell>
        </table:table-row>
        <table:table-row>
          <table:table-cell office:value-type="string" table:style-name="tablecell"/>
          <table:table-cell office:value-type="string" table:style-name="tablecell">
            <text:p text:style-name="tablealignleft"> Zaškrtávací tlačítka v pravé horní části okna se zobrazí dle zvoleného výstupu a lze je zaškrtnout nebo nechat neaktivní dle volby uživatele pro danou výstupovou sestavu.                                                                                                                                                                                                                                                                                                                                                                                                    </text:p>
          </table:table-cell>
        </table:table-row>
        <table:table-row>
          <table:table-cell office:value-type="string" table:style-name="tablecell"/>
          <table:table-cell office:value-type="string" table:style-name="tablecell">
            <text:p text:style-name="tablealignleft"> <text:span text:style-name="Emphasis"><text:span text:style-name="Strong_20_Emphasis">Výběrová kritéria</text:span></text:span>                                                                                                                                                                                                                                                                                                                                                                                                                                                                                                                                                     </text:p>
          </table:table-cell>
        </table:table-row>
        <table:table-row>
          <table:table-cell office:value-type="string" table:style-name="tablecell">
            <text:p text:style-name="tablealignleft"> Rok vyhodnocení     </text:p>
          </table:table-cell>
          <table:table-cell office:value-type="string" table:style-name="tablecell">
            <text:p text:style-name="tablealignleft"> Volba účetního roku.                                                                                                                                                                                                                                                                                                                                                                                                                                                                                                                                                          </text:p>
          </table:table-cell>
        </table:table-row>
        <table:table-row>
          <table:table-cell office:value-type="string" table:style-name="tablecell">
            <text:p text:style-name="tablealignleft"> Zdaňovací období    </text:p>
          </table:table-cell>
          <table:table-cell office:value-type="string" table:style-name="tablecell">
            <text:p text:style-name="tablealignleft"> Přepínací tlačítko pro výběr daňového přiznání dle zdaňovacího období - měsíční nebo čtvrtletní.                                                                                                                                                                                                                                                                                                                                                                                                                                                                              </text:p>
          </table:table-cell>
        </table:table-row>
        <table:table-row>
          <table:table-cell office:value-type="string" table:style-name="tablecell">
            <text:p text:style-name="tablealignleft"> Měsíc, Čtvrtletí    </text:p>
          </table:table-cell>
          <table:table-cell office:value-type="string" table:style-name="tablecell">
            <text:p text:style-name="tablealignleft"> Zadání měsíce nebo čtvrtletí pro zpracování daňového přiznání.                                                                                                                                                                                                                                                                                                                                                                                                                                                                                                                </text:p>
          </table:table-cell>
        </table:table-row>
        <table:table-row>
          <table:table-cell office:value-type="string" table:style-name="tablecell">
            <text:p text:style-name="tablealignleft"> Přiznání            </text:p>
          </table:table-cell>
          <table:table-cell office:value-type="string" table:style-name="tablecell">
            <text:p text:style-name="tablealignleft"> Výběr z přednastavených možností pro druh daňového přiznání - řádné, řádné opravné, dodatečné, dodatečné opravné.                                                                                                                                                                                                                                                                                                                                                                                                                                                             </text:p>
          </table:table-cell>
        </table:table-row>
        <table:table-row>
          <table:table-cell office:value-type="string" table:style-name="tablecell">
            <text:p text:style-name="tablealignleft"> Opakování           </text:p>
          </table:table-cell>
          <table:table-cell office:value-type="string" table:style-name="tablecell">
            <text:p text:style-name="tablealignleft"> Zaškrtávací tlačítko pro opakovaný tisk definitivních daňových přiznání.                                                                                                                                                                                                                                                                                                                                                                                                                                                                                                      </text:p>
          </table:table-cell>
        </table:table-row>
        <table:table-row>
          <table:table-cell office:value-type="string" table:style-name="tablecell">
            <text:p text:style-name="tablealignleft"> Číslo hlášení       </text:p>
          </table:table-cell>
          <table:table-cell office:value-type="string" table:style-name="tablecell">
            <text:p text:style-name="tablealignleft"> Pole pro vepsání čísla hlášení, používá se při opakovaném tisku definitivních dodatečných přiznání, pokud uživatel vytvořil více než 1 dodatečné přiznání k DPH. Aby systém poznal, které dodatečné přiznání chce uživatel tisknout, je nutné do čísla hlášení uvést pořadové číslo dodatečného přiznání +1 (jako první je vždy počítáno přiznání řádné, přiznání opravné své pořadové číslo nemá, protože nemusí bezpodmínečně předcházet). Takže pro tisk prvního dodatečného přiznání zvolíme číslo hlášení 2, pro tisk druhého dodatečného přiznání číslo hlášení 3 atd.  </text:p>
          </table:table-cell>
        </table:table-row>
        <table:table-row>
          <table:table-cell office:value-type="string" table:style-name="tablecell">
            <text:p text:style-name="tablealignleft"> Jen rekapitulace    </text:p>
          </table:table-cell>
          <table:table-cell office:value-type="string" table:style-name="tablecell">
            <text:p text:style-name="tablealignleft"> Pokud je toto tlačítko aktivní, bude vytištěna nebo zobrazena pouze rekapitulace - celkové částky dle jednotlivých daňových kódů a řádků daňového přiznání (bez detailního soupisu všech dokladů).                                                                                                                                                                                                                                                                                                                                                                            </text:p>
          </table:table-cell>
        </table:table-row>
        <table:table-row>
          <table:table-cell office:value-type="string" table:style-name="tablecell">
            <text:p text:style-name="tablealignleft"> Datum podání        </text:p>
          </table:table-cell>
          <table:table-cell office:value-type="string" table:style-name="tablecell">
            <text:p text:style-name="tablealignleft"> Pole pro zadání data daňového přiznání - vstupuje do pole Datum B. ODDÍLU v daňovém přiznání.                                                                                                                                                                                                                                                                                                                                                                                                                                                                                 </text:p>
          </table:table-cell>
        </table:table-row>
        <table:table-row>
          <table:table-cell office:value-type="string" table:style-name="tablecell">
            <text:p text:style-name="tablealignleft"> Kontaktní osoba     </text:p>
          </table:table-cell>
          <table:table-cell office:value-type="string" table:style-name="tablecell">
            <text:p text:style-name="tablealignleft"> Pole pro zadání jména a příjmení uživatele, který přiznání sestavuje - vstupuje do B. ODDÍLU daňového přiznání do pole Kontaktní osoba.                                                                                                                                                                                                                                                                                                                                                                                                                                       </text:p>
          </table:table-cell>
        </table:table-row>
        <table:table-row>
          <table:table-cell office:value-type="string" table:style-name="tablecell">
            <text:p text:style-name="tablealignleft"> Majetek základ      </text:p>
          </table:table-cell>
          <table:table-cell office:value-type="string" table:style-name="tablecell">
            <text:p text:style-name="tablealignleft"> Do tohoto pole uživatel vepíše základ daně na vstupu u majetku vymezeného zákonem o DPH a za podmínek stanovených v Pokynech k vyplnění přiznání k dani z přidané hodnoty (řádek 47 C. ODDÍLU daňového přiznání).                                                                                                                                                                                                                                                                                                                                                             </text:p>
          </table:table-cell>
        </table:table-row>
        <table:table-row>
          <table:table-cell office:value-type="string" table:style-name="tablecell">
            <text:p text:style-name="tablealignleft"> Majetek daň         </text:p>
          </table:table-cell>
          <table:table-cell office:value-type="string" table:style-name="tablecell">
            <text:p text:style-name="tablealignleft"> Do tohoto pole uživatel vepíše výši daně na vstupu u majetku vymezeného zákonem o DPH a za podmínek stanovených v Pokynech k vyplnění přiznání k dani z přidané hodnoty (řádek 47 C. ODDÍLU daňového přiznání).                                                                                                                                                                                                                                                                                                                                                               </text:p>
          </table:table-cell>
        </table:table-row>
        <table:table-row>
          <table:table-cell office:value-type="string" table:style-name="tablecell">
            <text:p text:style-name="tablealignleft"> Počet příloh/listů  </text:p>
          </table:table-cell>
          <table:table-cell office:value-type="string" table:style-name="tablecell">
            <text:p text:style-name="tablealignleft"> Tato pole uživatel vyplní v případě, že bude k daňovému přiznání přikládat přílohy (např. podle § 141/5 daňového řádu nebo dle zákona o DPH), tento údaj vstupuje do A. ODDÍLU daňového přiznání.                                                                                                                                                                                                                                                                                                                                                                             </text:p>
          </table:table-cell>
        </table:table-row>
      </table:table>
      <text:p text:style-name="Text_20_body">Poznámka: Identifikační údaje o firmě, které vstupují do A. ODDÍLU daňového přiznání uživatel vyplní v číselníku Adresa firmy – cesta Číselníky/Číselníky firmy/Adresa firmy a v číselníku Všeobecná nastavení – cesta Číselníky/Číselníky finančního účetnictví/Všeobecná nastavení – strana Dodatečné informace.</text:p>
      <text:p text:style-name="Text_20_body">// Strana: /i2fibu/fxdsteus00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23::15:26</meta:creation-date>
    <dc:creator>Generated</dc:creator>
    <dc:date>2026-08-17T23::15:26</dc:date>
    <dc:language>en-US</dc:language>
    <meta:editing-cycles>1</meta:editing-cycles>
    <meta:editing-duration>PT0S</meta:editing-duration>
    <dc:title>i2doku-cz:040-ucetnictvi:10-financni:040-xpfibufb40:010-fxdsteus00d:start</dc:title>
  </office:meta>
</office:document-meta>
</file>