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52899826a38673524531884c7804b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40-ucetnictvi:10-financni:040-xpfibufb40:040-fbeper00d:start"/><text:bookmark-start text:name="__RefHeading___zaverka_obdobi_1"/><text:bookmark-start text:name="zaverka_obdobi"/>Závěrka období<text:bookmark-end text:name="__RefHeading___zaverka_obdobi_1"/><text:bookmark-end text:name="zaverka_obdobi"/></text:h>
      <text:p text:style-name="Text_20_body">Systém i/2 pracuje s dvanácti obdobími, která korespondují s kalendářními měsíci v běžném roce. Třinácté období je vyhrazeno pro účetní operace související s uzavíráním účetních knih, aby tyto zápisy byly dostatečně odděleny od běžných účetních zápisů v průběhu roku.</text:p>
      <text:p text:style-name="Text_20_body">Tento program slouží k uzavření jednotlivých období (měsíců) v členění podle uzavíraných oblastí.</text:p>
      <text:p text:style-name="Text_20_body">Po zvolení tohto programu se zobrazí dialogové okno:</text:p>
      <text:p text:style-name="Text_20_body"><draw:frame draw:style-name="media" draw:name="0" text:anchor-type="as-char" draw:z-index="0" svg:width="13.890625cm" svg:height="11.694583333333cm"><draw:image xlink:href="Pictures/2552899826a38673524531884c7804bc.jpg" xlink:type="simple" xlink:show="embed" xlink:actuate="onLoad"/></draw:frame></text:p>
      <table:table table:style-name="Table">
        <table:table-column/>
        <table:table-column/>
        <table:table-row>
          <table:table-cell office:value-type="string" table:style-name="tableheader">
            <text:p text:style-name="Table_20_Heading"> Název pole, sloupc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Rok </text:p>
          </table:table-cell>
          <table:table-cell office:value-type="string" table:style-name="tablecell">
            <text:p text:style-name="tablealignleft"> Volba účetního roku. </text:p>
          </table:table-cell>
        </table:table-row>
        <table:table-row>
          <table:table-cell office:value-type="string" table:style-name="tablecell"/>
          <table:table-cell office:value-type="string" table:style-name="tablecell">
            <text:p text:style-name="tablealignleft"> Dále uživatel volí uzavíranou oblast a interval pro uzavírané období. </text:p>
          </table:table-cell>
        </table:table-row>
        <table:table-row>
          <table:table-cell office:value-type="string" table:style-name="tablecell">
            <text:p text:style-name="tablealignleft"> Uzávěrka </text:p>
          </table:table-cell>
          <table:table-cell office:value-type="string" table:style-name="tablecell">
            <text:p text:style-name="tablealignleft"> Uživatel volí ANO/NE, podle toho jaké oblasti mají být uzavřeny. </text:p>
          </table:table-cell>
        </table:table-row>
        <table:table-row>
          <table:table-cell office:value-type="string" table:style-name="tablecell">
            <text:p text:style-name="tablealignleft"> Od období </text:p>
          </table:table-cell>
          <table:table-cell office:value-type="string" table:style-name="tablecell">
            <text:p text:style-name="tablealignleft"> Systém vyplní, od kterého období mohou být jednotlivé oblasti uzavřeny (tzn. zobrazí nejstarší neuzavřené období). </text:p>
          </table:table-cell>
        </table:table-row>
        <table:table-row>
          <table:table-cell office:value-type="string" table:style-name="tablecell">
            <text:p text:style-name="tablealignleft"> Do období </text:p>
          </table:table-cell>
          <table:table-cell office:value-type="string" table:style-name="tablecell">
            <text:p text:style-name="tablealignleft"> Zadání odbobí, do kterého mají být jednotlivé oblasti uzavřeny. </text:p>
          </table:table-cell>
        </table:table-row>
        <table:table-row>
          <table:table-cell office:value-type="string" table:style-name="tablecell">
            <text:p text:style-name="tablealignleft"> Otevřené deníky </text:p>
          </table:table-cell>
          <table:table-cell office:value-type="string" table:style-name="tablecell">
            <text:p text:style-name="tablealignleft"> Toto pole v pravé horní části se zobrazí, pokud v příslušném uzavíraném období jsou ještě nějaké neuzavřené deníky. Konkrétní neuzavřené deníky lze zobrazit klikem na toto pole. Pro úspěšné provedení závěrky období oblasti Účetnictví je nutné, aby všechny deníky daného období byla uzavřeny. Pokud existují neuzavřené deníky, je závěrka období oblasti Účetnictví přerušena a uživatel musí nejprve uzavřít všechny dosud neuzavřené deníky daného období. </text:p>
          </table:table-cell>
        </table:table-row>
        <table:table-row>
          <table:table-cell office:value-type="string" table:style-name="tablecell"/>
          <table:table-cell office:value-type="string" table:style-name="tablecell">
            <text:p text:style-name="tablealignleft"> V dolní části uživatel vidí přehledný stav uzavření jednotlivých oblastí zvoleného roku. </text:p>
          </table:table-cell>
        </table:table-row>
      </table:table>
      <text:p text:style-name="Text_20_body">Uzavření příslušného účetního období musí předcházet definitivnímu tisku přiznání k DPH za toto období. </text:p>
      <text:p text:style-name="Text_20_body">V případě potřeby lze uzavřené období znovu otevřít, a to v nabídce Číselníky/Číselníky finančního účetnictví/Účetní roky. Uživatel zvolí příslušný rok, oblast a období, které chce znovuotevřít. Protože se jedná o operaci, která by měla být prováděna jen v odůvodněných případech, musí uživatel zadat také důvod znovuotevření.</text:p>
      <text:p text:style-name="Text_20_body">// Strana: /i2fibu/fbeper00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14::12:49</meta:creation-date>
    <dc:creator>Generated</dc:creator>
    <dc:date>2026-08-17T14::12:49</dc:date>
    <dc:language>en-US</dc:language>
    <meta:editing-cycles>1</meta:editing-cycles>
    <meta:editing-duration>PT0S</meta:editing-duration>
    <dc:title>i2doku-cz:040-ucetnictvi:10-financni:040-xpfibufb40:040-fbeper00d:start</dc:title>
  </office:meta>
</office:document-meta>
</file>