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92d8f440549328a808a2a29936235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40-xpfibufb40:050-fbejah00d:start"/><text:bookmark-start text:name="__RefHeading___rocni_zaverka_1"/><text:bookmark-start text:name="rocni_zaverka"/>Roční závěrka<text:bookmark-end text:name="__RefHeading___rocni_zaverka_1"/><text:bookmark-end text:name="rocni_zaverka"/></text:h>
      <text:p text:style-name="Text_20_body">Tento program slouží k provádění roční závěrky. Po zvolení tohoto programu se uživateli otevře toto dialogové okno:</text:p>
      <text:p text:style-name="Text_20_body"><draw:frame draw:style-name="media" draw:name="0" text:anchor-type="as-char" draw:z-index="0" svg:width="12.567708333333cm" svg:height="8.3079166666667cm"><draw:image xlink:href="Pictures/ca92d8f440549328a808a2a29936235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Volba uzavíraného účetního rok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e střední části okna uživatel vidí přehledný stav závěrek jednotlivých oblastí dle měsíců uzavíraného roku. </text:p>
          </table:table-cell>
        </table:table-row>
        <table:table-row>
          <table:table-cell office:value-type="string" table:style-name="tablecell">
            <text:p text:style-name="tablealignleft"> Roční závěrka </text:p>
          </table:table-cell>
          <table:table-cell office:value-type="string" table:style-name="tablecell">
            <text:p text:style-name="tablealignleft"> Přepínací tlačítko pro výběr typu roční závěr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likem na odpovědní pole OK bude roční závěrka provedena. </text:p>
          </table:table-cell>
        </table:table-row>
      </table:table>
      <text:p text:style-name="Text_20_body">Po spuštění provizorní roční závěrky jsou softwarem přeneseny konečné zůstatky rozvahových účtů ze starého účetního roku do roku nového jako počáteční stavy rozvahových účtů. (Provizorní roční závěrka zajišťuje kontinuitu účtování a zároveň možnost účtování ve dvou účetních obdobích současně.)</text:p>
      <text:p text:style-name="Text_20_body">Po každé změně ve starém účetním roce je třeba operaci provizorní účetní závěrky zopakovat, aby počáteční stavy rozvahových účtů v roce novém byly zaktualizovány.</text:p>
      <text:p text:style-name="Text_20_body">Jak je patrné z označení Provizorní roční závěrka, tato závěrka umožní uživateli neustále bez jakýchkoliv problémů hledat, prohlížet a za určitých podmínek i opravovat údaje v minulém účetním roce.</text:p>
      <text:p text:style-name="Text_20_body">Po spuštění definitivní roční závěrky jsou přenesena data z účetnictví do archivu. Nadále je možné prohlížení účetních záznamů, ale pouze omezeně v oblasti archivu, bez jakékoliv možnosti oprav.</text:p>
      <text:p text:style-name="Text_20_body">Definitivní roční závěrka je tedy nevratná. Je možné ji provádět až po definitivním schválení účetní závěrky a případném auditu.</text:p>
      <text:p text:style-name="Text_20_body">Pokud nejsou správně uzavřena všechna období v rámci účetního roku, zobrazí systém chybové hlášení a definitivní účetní závěrka nebude provedena.</text:p>
      <text:p text:style-name="Text_20_body">// Strana: /i2fibu/fbejah00d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7:23</meta:creation-date>
    <dc:creator>Generated</dc:creator>
    <dc:date>2026-08-17T12::37:23</dc:date>
    <dc:language>en-US</dc:language>
    <meta:editing-cycles>1</meta:editing-cycles>
    <meta:editing-duration>PT0S</meta:editing-duration>
    <dc:title>i2doku-cz:040-ucetnictvi:10-financni:040-xpfibufb40:050-fbejah00d:start</dc:title>
  </office:meta>
</office:document-meta>
</file>