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40-xpfibufb40:070-fxdkonme01d:start"/><text:bookmark-start text:name="__RefHeading___kontrolni_hlaseni_1"/><text:bookmark-start text:name="kontrolni_hlaseni"/>Kontrolní hlášení<text:bookmark-end text:name="__RefHeading___kontrolni_hlaseni_1"/><text:bookmark-end text:name="kontrolni_hlasen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0::38:20</meta:creation-date>
    <dc:creator>Generated</dc:creator>
    <dc:date>2026-08-18T00::38:20</dc:date>
    <dc:language>en-US</dc:language>
    <meta:editing-cycles>1</meta:editing-cycles>
    <meta:editing-duration>PT0S</meta:editing-duration>
    <dc:title>i2doku-cz:040-ucetnictvi:10-financni:040-xpfibufb40:070-fxdkonme01d:start</dc:title>
  </office:meta>
</office:document-meta>
</file>