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5622fff5091203c9cece5c7fdc075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40-xpfibufb40:070-fxdsteus10d:start"/><text:bookmark-start text:name="__RefHeading___souhrnne_hlaseni_k_dph_1"/><text:bookmark-start text:name="souhrnne_hlaseni_k_dph"/>Souhrnné hlášení k DPH<text:bookmark-end text:name="__RefHeading___souhrnne_hlaseni_k_dph_1"/><text:bookmark-end text:name="souhrnne_hlaseni_k_dph"/></text:h>
      <text:p text:style-name="Text_20_body">Tento program slouží ke zpracování a vytištění souhrnného hlášení při dodání zboží do jiného členského státu a při poskytnutí služeb s místem plnění v jiném členském státě osobě registrované k dani v jiném členském státě. </text:p>
      <text:p text:style-name="Text_20_body">Je možné exportovat data z i/2 a přímo importovat do systému daňové správy pro elektronické podání souhrnného hlášení - od roku 2010 je pro pláce DPH povinné. Vždy při vytvoření souhrnného hlášení je v i/2 automaticky vygenerován soubor a uložen do předem nastaveného adresáře v počítači (U:\Programme\Polynorm\i2\Data\export\El_Souhrne_DPH.xml) ve formátu, který je možný načíst do systému daňové správy.</text:p>
      <text:p text:style-name="Text_20_body">Po zvolení tohoto programu se zobrazí dialogové okno:</text:p>
      <text:p text:style-name="Text_20_body"><draw:frame draw:style-name="media" draw:name="0" text:anchor-type="as-char" draw:z-index="0" svg:width="13.49375cm" svg:height="11.006666666667cm"><draw:image xlink:href="Pictures/515622fff5091203c9cece5c7fdc0755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Verze </text:p>
          </table:table-cell>
          <table:table-cell office:value-type="string" table:style-name="tablecell">
            <text:p text:style-name="tablealignleft"> Volba verze souhrnného hlášení z přednastavených možností - provizorní (provizorní tisk souhrnného hlášení je možný v kterémkoliv okamžiku zpracování a kontroly dokladů, a je možné jej neomezeně opakovat) a definitivní (definitivní verze souhrnného hlášení je verzí konečnou, a po jejím spuštění již uživatel nemá možnost provádět změny v souhrnném hlášení k DPH za dané období). </text:p>
          </table:table-cell>
        </table:table-row>
        <table:table-row>
          <table:table-cell office:value-type="string" table:style-name="tablecell">
            <text:p text:style-name="tablealignleft"> Třídění </text:p>
          </table:table-cell>
          <table:table-cell office:value-type="string" table:style-name="tablecell">
            <text:p text:style-name="tablealignleft"> Volba třídění dat z přednastavených možností. </text:p>
          </table:table-cell>
        </table:table-row>
        <table:table-row>
          <table:table-cell office:value-type="string" table:style-name="tablecell">
            <text:p text:style-name="tablealignleft"> Výstup </text:p>
          </table:table-cell>
          <table:table-cell office:value-type="string" table:style-name="tablecell">
            <text:p text:style-name="tablealignleft"> Volba výstupu pro sestavu z přednastavených možností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Zaškrtávací tlačítka v pravé horní části okna se zobrazí dle zvoleného výstupu a lze je zaškrtnout nebo nechat neaktivní dle volby uživatele pro danou výstupovou sestavu.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Výběrová kritéria </text:p>
          </table:table-cell>
        </table:table-row>
        <table:table-row>
          <table:table-cell office:value-type="string" table:style-name="tablecell">
            <text:p text:style-name="tablealignleft"> Rok vyhodnocení </text:p>
          </table:table-cell>
          <table:table-cell office:value-type="string" table:style-name="tablecell">
            <text:p text:style-name="tablealignleft"> Volba účetního roku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Přepínací tlačítko pro výběr souhrnného hlášení dle období - měsíční nebo čtvrtletní. </text:p>
          </table:table-cell>
        </table:table-row>
        <table:table-row>
          <table:table-cell office:value-type="string" table:style-name="tablecell">
            <text:p text:style-name="tablealignleft"> Měsíc, Čtvrtletí </text:p>
          </table:table-cell>
          <table:table-cell office:value-type="string" table:style-name="tablecell">
            <text:p text:style-name="tablealignleft"> Zadání měsíce nebo čtvrtletí pro zpracování souhrnného hlášení. </text:p>
          </table:table-cell>
        </table:table-row>
        <table:table-row>
          <table:table-cell office:value-type="string" table:style-name="tablecell">
            <text:p text:style-name="tablealignleft"> Hlášení </text:p>
          </table:table-cell>
          <table:table-cell office:value-type="string" table:style-name="tablecell">
            <text:p text:style-name="tablealignleft"> Výběr z přednastavených možností pro druh souhrnného hlášení - řádné nebo následné. </text:p>
          </table:table-cell>
        </table:table-row>
        <table:table-row>
          <table:table-cell office:value-type="string" table:style-name="tablecell">
            <text:p text:style-name="tablealignleft"> Datum podání </text:p>
          </table:table-cell>
          <table:table-cell office:value-type="string" table:style-name="tablecell">
            <text:p text:style-name="tablealignleft"> Pole pro zadání data podání souhrnného hlášení. </text:p>
          </table:table-cell>
        </table:table-row>
        <table:table-row>
          <table:table-cell office:value-type="string" table:style-name="tablecell">
            <text:p text:style-name="tablealignleft"> Sestavil </text:p>
          </table:table-cell>
          <table:table-cell office:value-type="string" table:style-name="tablecell">
            <text:p text:style-name="tablealignleft"> Pole pro zadání jména a příjmení uživatele, který souhrnné hlášení sestavuje. </text:p>
          </table:table-cell>
        </table:table-row>
      </table:table>
      <text:p text:style-name="Text_20_body">Daňové kódy, které mají vstupovat do souhrnného hlášení uživatel označí v číselníku Tabulka daní aktivováním zaškrtávacího tlačítka Souhrnné hlášení (Číselníky/Číselníky firmy/Tabulka daní). </text:p>
      <text:p text:style-name="Text_20_body">// Strana: /i2fibu/fxdsteus10d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9::17:15</meta:creation-date>
    <dc:creator>Generated</dc:creator>
    <dc:date>2026-08-17T19::17:15</dc:date>
    <dc:language>en-US</dc:language>
    <meta:editing-cycles>1</meta:editing-cycles>
    <meta:editing-duration>PT0S</meta:editing-duration>
    <dc:title>i2doku-cz:040-ucetnictvi:10-financni:040-xpfibufb40:070-fxdsteus10d:start</dc:title>
  </office:meta>
</office:document-meta>
</file>