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4b9fa2b237d830de15961ea5f372e6c.jpg"/>
  <manifest:file-entry manifest:media-type="image/jpeg" manifest:full-path="Pictures/ff1557035acff9b5f580ccc58682e47b.jpg"/>
  <manifest:file-entry manifest:media-type="image/jpeg" manifest:full-path="Pictures/6332d006b1232f84940eaa481754137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10-fxhkabhbp:010-fxhkabhb102f:start"/><text:bookmark-start text:name="__RefHeading___doklady_hlavni_knihy_1"/><text:bookmark-start text:name="doklady_hlavni_knihy"/>Doklady hlavní knihy<text:bookmark-end text:name="__RefHeading___doklady_hlavni_knihy_1"/><text:bookmark-end text:name="doklady_hlavni_knihy"/></text:h>
      <text:p text:style-name="Text_20_body"><draw:frame draw:style-name="media" draw:name="0" text:anchor-type="as-char" draw:z-index="0" svg:width="20.875625cm" style:rel-width="100%" svg:height="17.541875cm" style:rel-height="scale"><draw:image xlink:href="Pictures/14b9fa2b237d830de15961ea5f372e6c.jpg" xlink:type="simple" xlink:show="embed" xlink:actuate="onLoad"/></draw:frame></text:p>
      <text:p text:style-name="Text_20_body">Ve střední části okna jsou zobrazeny všechny pohyby zvoleného účtu, které je možné případně filtrovat podle různých hledisek přes ikonu <draw:frame draw:style-name="media" draw:name="1" text:anchor-type="as-char" draw:z-index="1" svg:width="0.34395833333333cm" svg:height="0.34395833333333cm"><draw:image xlink:href="Pictures/ff1557035acff9b5f580ccc58682e47b.jpg" xlink:type="simple" xlink:show="embed" xlink:actuate="onLoad"/></draw:frame> (vpravo). Možnost filtrování pohybů zobrazuje následující obrázek: </text:p>
      <text:p text:style-name="Text_20_body"><draw:frame draw:style-name="media" draw:name="2" text:anchor-type="as-char" draw:z-index="2" svg:width="11.562291666667cm" svg:height="6.6939583333333cm"><draw:image xlink:href="Pictures/6332d006b1232f84940eaa481754137a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50-dotazy:010-fxhkabhbp:010-fxhkabhb102f:010-fxhkabhh1021f:start" text:style-name="Internet_20_link" text:visited-style-name="Visited_20_Internet_20_Link">Řádky dokladu</text:a></text:p>
        </text:list-item>
        <text:list-item>
          <text:p text:style-name="List_20_1_Content"><text:a xlink:type="simple" xlink:href="https://wiki.data-norms.cz/doku.php?id=i2doku-cz:040-ucetnictvi:10-financni:050-dotazy:010-fxhkabhbp:010-fxhkabhb102f:020-fxhkabhh10203f:start" text:style-name="Internet_20_link" text:visited-style-name="Visited_20_Internet_20_Link">Nákladová střediska</text:a></text:p>
        </text:list-item>
        <text:list-item>
          <text:p text:style-name="List_20_1_Content"><text:a xlink:type="simple" xlink:href="https://wiki.data-norms.cz/doku.php?id=i2doku-cz:040-ucetnictvi:10-financni:050-dotazy:010-fxhkabhbp:010-fxhkabhb102f:030-fxhkabhh10204f:start" text:style-name="Internet_20_link" text:visited-style-name="Visited_20_Internet_20_Link">Projekt</text:a></text:p>
        </text:list-item>
        <text:list-item>
          <text:p text:style-name="List_20_1_Content"><text:a xlink:type="simple" xlink:href="https://wiki.data-norms.cz/doku.php?id=i2doku-cz:040-ucetnictvi:10-financni:050-dotazy:010-fxhkabhbp:010-fxhkabhb102f:040-fxhkabhh10205f:start" text:style-name="Internet_20_link" text:visited-style-name="Visited_20_Internet_20_Link">Majetek</text:a></text:p>
        </text:list-item>
        <text:list-item>
          <text:p text:style-name="List_20_1_Content"><text:a xlink:type="simple" xlink:href="https://wiki.data-norms.cz/doku.php?id=i2doku-cz:040-ucetnictvi:10-financni:050-dotazy:010-fxhkabhbp:010-fxhkabhb102f:050-fxhkabhh10206f:start" text:style-name="Internet_20_link" text:visited-style-name="Visited_20_Internet_20_Link">050-fxhkabhh10206f</text:a></text:p>
        </text:list-item>
        <text:list-item>
          <text:p text:style-name="List_20_1_Content"><text:a xlink:type="simple" xlink:href="https://wiki.data-norms.cz/doku.php?id=i2doku-cz:040-ucetnictvi:10-financni:050-dotazy:010-fxhkabhbp:010-fxhkabhb102f:060-fxhkabhh10201f:start" text:style-name="Internet_20_link" text:visited-style-name="Visited_20_Internet_20_Link">060-fxhkabhh10201f</text:a></text:p>
        </text:list-item>
        <text:list-item>
          <text:p text:style-name="List_20_1_Content"><text:a xlink:type="simple" xlink:href="https://wiki.data-norms.cz/doku.php?id=i2doku-cz:040-ucetnictvi:10-financni:050-dotazy:010-fxhkabhbp:010-fxhkabhb102f:070-fxhkabhh10202f:start" text:style-name="Internet_20_link" text:visited-style-name="Visited_20_Internet_20_Link">070-fxhkabhh10202f</text:a></text:p>
        </text:list-item>
        <text:list-item>
          <text:p text:style-name="List_20_1_Content"><text:a xlink:type="simple" xlink:href="https://wiki.data-norms.cz/doku.php?id=i2doku-cz:040-ucetnictvi:10-financni:050-dotazy:010-fxhkabhbp:010-fxhkabhb102f:080-fxhkabhh1028f:start" text:style-name="Internet_20_link" text:visited-style-name="Visited_20_Internet_20_Link">Souhrnné účtování odběratelů</text:a></text:p>
        </text:list-item>
        <text:list-item>
          <text:p text:style-name="List_20_1_Content_Last"><text:a xlink:type="simple" xlink:href="https://wiki.data-norms.cz/doku.php?id=i2doku-cz:040-ucetnictvi:10-financni:050-dotazy:010-fxhkabhbp:010-fxhkabhb102f:090-fxhkabhh1027f:start" text:style-name="Internet_20_link" text:visited-style-name="Visited_20_Internet_20_Link">090-fxhkabhh1027f</text:a></text:p>
        </text:list-item>
      </text:list>
      <text:line-break/>
      <text:p text:style-name="Text_20_body">// Strana: /i2fibu/fxhkabhb00w/fxhkabhb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00:28</meta:creation-date>
    <dc:creator>Generated</dc:creator>
    <dc:date>2026-08-17T11::00:28</dc:date>
    <dc:language>en-US</dc:language>
    <meta:editing-cycles>1</meta:editing-cycles>
    <meta:editing-duration>PT0S</meta:editing-duration>
    <dc:title>i2doku-cz:040-ucetnictvi:10-financni:050-dotazy:010-fxhkabhbp:010-fxhkabhb102f:start</dc:title>
  </office:meta>
</office:document-meta>
</file>