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1d27561d78419f1bf00f62afe7958869.jpg"/>
  <manifest:file-entry manifest:media-type="image/jpeg" manifest:full-path="Pictures/c491d4891f3221263d0164b5bbe87a36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40-ucetnictvi:10-financni:050-dotazy:010-fxhkabhbp:020-fxhkabhb103f:start"/><text:bookmark-start text:name="__RefHeading___mesicni_zustatky_1"/><text:bookmark-start text:name="mesicni_zustatky"/>Měsíční zůstatky<text:bookmark-end text:name="__RefHeading___mesicni_zustatky_1"/><text:bookmark-end text:name="mesicni_zustatky"/></text:h>
      <text:p text:style-name="Text_20_body">Na této straně jsou zobrazeny hodnoty účtu (obrat Má dáti, obrat Dal, zůstatek za měsíc, zůstatek kumulovaný a rozpočet, pokud byl k vybranému účtu vytvořen) za jednotlivé měsíce. Pokud je zůstatek na straně Dal je zobrazen se znaménkem mínus. </text:p>
      <text:p text:style-name="Text_20_body"><draw:frame draw:style-name="media" draw:name="0" text:anchor-type="as-char" draw:z-index="0" svg:width="21.087291666667cm" style:rel-width="100%" svg:height="17.594791666667cm" style:rel-height="scale"><draw:image xlink:href="Pictures/1d27561d78419f1bf00f62afe7958869.jpg" xlink:type="simple" xlink:show="embed" xlink:actuate="onLoad"/></draw:frame></text:p>
      <text:p text:style-name="Text_20_body">Pokud je otevřeno více účetních roků, lze účetní rok vybrat přes filtr v pravé části okna - ikona <draw:frame draw:style-name="media" draw:name="1" text:anchor-type="as-char" draw:z-index="1" svg:width="" svg:rel-width="100%" svg:height="0cm"><draw:image xlink:href="/var/www/dokuwiki/data/media/i2doku-cz/040-ucetnictvi/10-financni/050-dotazy/010-fxhkabhbp/020-fxhkabhb103f/cz_18.jpg" xlink:type="simple" xlink:show="embed" xlink:actuate="onLoad"/></draw:frame>. Pokud je účet veden v cizí měně lze zobrazit i údaje v této měně - přepínací tlačítko pro měnu. Vše znázorňuje následující obrázek:</text:p>
      <text:p text:style-name="Text_20_body"><draw:frame draw:style-name="media" draw:name="2" text:anchor-type="as-char" draw:z-index="2" svg:width="8.73125cm" style:rel-width="100%" svg:height="5.87375cm" style:rel-height="scale"><draw:image xlink:href="Pictures/c491d4891f3221263d0164b5bbe87a36.jpg" xlink:type="simple" xlink:show="embed" xlink:actuate="onLoad"/></draw:frame></text:p>
      <text:p text:style-name="Text_20_body">Výběr provedeme klikem na odpovědní pole OK.</text:p>
      <text:p text:style-name="Text_20_body">// Strana: /i2fibu/fxhkabhb00w/fxhkabhb103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8T04::24:53</meta:creation-date>
    <dc:creator>Generated</dc:creator>
    <dc:date>2026-08-18T04::24:53</dc:date>
    <dc:language>en-US</dc:language>
    <meta:editing-cycles>1</meta:editing-cycles>
    <meta:editing-duration>PT0S</meta:editing-duration>
    <dc:title>i2doku-cz:040-ucetnictvi:10-financni:050-dotazy:010-fxhkabhbp:020-fxhkabhb103f:start</dc:title>
  </office:meta>
</office:document-meta>
</file>