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6a9db14e838daa43d52b0a3a12e47b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10-financni:050-dotazy:010-fxhkabhbp:040-fxhkabhk10103f:start"/><text:bookmark-start text:name="__RefHeading___hodnoty_rozpoctu_1"/><text:bookmark-start text:name="hodnoty_rozpoctu"/>Hodnoty rozpočtu<text:bookmark-end text:name="__RefHeading___hodnoty_rozpoctu_1"/><text:bookmark-end text:name="hodnoty_rozpoctu"/></text:h>
      <text:p text:style-name="Text_20_body">Pokud byl k vybranému účtu vytvořen rozpočet, zobrazí se roční hodnoty rozpočtu na této straně. Pokud byl rozpočet vytvořen pro stranu Dal, je zobrazen se znaménkem mínus.</text:p>
      <text:p text:style-name="Text_20_body"><draw:frame draw:style-name="media" draw:name="0" text:anchor-type="as-char" draw:z-index="0" svg:width="21.087291666667cm" style:rel-width="100%" svg:height="17.594791666667cm" style:rel-height="scale"><draw:image xlink:href="Pictures/f6a9db14e838daa43d52b0a3a12e47bb.jpg" xlink:type="simple" xlink:show="embed" xlink:actuate="onLoad"/></draw:frame></text:p>
      <text:p text:style-name="Text_20_body">// Strana: /i2fibu/fxhkabhb00w/fxhkabhk10103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9::34:15</meta:creation-date>
    <dc:creator>Generated</dc:creator>
    <dc:date>2026-08-17T09::34:15</dc:date>
    <dc:language>en-US</dc:language>
    <meta:editing-cycles>1</meta:editing-cycles>
    <meta:editing-duration>PT0S</meta:editing-duration>
    <dc:title>i2doku-cz:040-ucetnictvi:10-financni:050-dotazy:010-fxhkabhbp:040-fxhkabhk10103f:start</dc:title>
  </office:meta>
</office:document-meta>
</file>