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1b87bff385c99a52d333a44bf9b1d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10-fxhkabhbp:070-fxhkabhh10208f:start"/><text:bookmark-start text:name="__RefHeading___dodavatele_1"/><text:bookmark-start text:name="dodavatele"/>Dodavatelé<text:bookmark-end text:name="__RefHeading___dodavatele_1"/><text:bookmark-end text:name="dodavatele"/></text:h>
      <text:p text:style-name="Text_20_body">Pokud je na vybraném účtu souhrnné účtování dodavatelů - druh dokladu HK, zobrazí se na této straně jednotlivé dodavatelské doklady s detailními údaji.</text:p>
      <text:p text:style-name="Text_20_body"><draw:frame draw:style-name="media" draw:name="0" text:anchor-type="as-char" draw:z-index="0" svg:width="20.875625cm" style:rel-width="100%" svg:height="17.541875cm" style:rel-height="scale"><draw:image xlink:href="Pictures/df1b87bff385c99a52d333a44bf9b1de.jpg" xlink:type="simple" xlink:show="embed" xlink:actuate="onLoad"/></draw:frame></text:p>
      <text:p text:style-name="Text_20_body">// Strana: /i2fibu/fxhkabhb00w/fxhkabhh10208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50:38</meta:creation-date>
    <dc:creator>Generated</dc:creator>
    <dc:date>2026-08-17T11::50:38</dc:date>
    <dc:language>en-US</dc:language>
    <meta:editing-cycles>1</meta:editing-cycles>
    <meta:editing-duration>PT0S</meta:editing-duration>
    <dc:title>i2doku-cz:040-ucetnictvi:10-financni:050-dotazy:010-fxhkabhbp:070-fxhkabhh10208f:start</dc:title>
  </office:meta>
</office:document-meta>
</file>