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f2a017db9d888b7dbbf5869408d7dd.jpg"/>
  <manifest:file-entry manifest:media-type="image/jpeg" manifest:full-path="Pictures/ff1557035acff9b5f580ccc58682e47b.jpg"/>
  <manifest:file-entry manifest:media-type="image/jpeg" manifest:full-path="Pictures/9e284763644b28c8340aa082b58450c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10-fxhkabhbp:080-fxhkabhb107f:start"/><text:bookmark-start text:name="__RefHeading___detailni_ucet_1"/><text:bookmark-start text:name="detailni_ucet"/>Detailní účet<text:bookmark-end text:name="__RefHeading___detailni_ucet_1"/><text:bookmark-end text:name="detailni_ucet"/></text:h>
      <text:p text:style-name="Text_20_body">Na této straně jsou zobrazeny detailní hodnoty vybraného účtu. Zůstatek je uveden po každém účetním pohybu a sumárně za každý den a měsíc.</text:p>
      <text:p text:style-name="Text_20_body"><draw:frame draw:style-name="media" draw:name="0" text:anchor-type="as-char" draw:z-index="0" svg:width="21.087291666667cm" style:rel-width="100%" svg:height="17.594791666667cm" style:rel-height="scale"><draw:image xlink:href="Pictures/6cf2a017db9d888b7dbbf5869408d7dd.jpg" xlink:type="simple" xlink:show="embed" xlink:actuate="onLoad"/></draw:frame></text:p>
      <text:p text:style-name="Text_20_body">Údaje lze filtrovat přes ikonu <draw:frame draw:style-name="media" draw:name="1" text:anchor-type="as-char" draw:z-index="1" svg:width="0.34395833333333cm" svg:height="0.34395833333333cm"><draw:image xlink:href="Pictures/ff1557035acff9b5f580ccc58682e47b.jpg" xlink:type="simple" xlink:show="embed" xlink:actuate="onLoad"/></draw:frame> v pravé části okna.</text:p>
      <text:p text:style-name="Text_20_body"><draw:frame draw:style-name="media" draw:name="2" text:anchor-type="as-char" draw:z-index="2" svg:width="8.73125cm" style:rel-width="100%" svg:height="5.87375cm" style:rel-height="scale"><draw:image xlink:href="Pictures/9e284763644b28c8340aa082b58450c6.jpg" xlink:type="simple" xlink:show="embed" xlink:actuate="onLoad"/></draw:frame></text:p>
      <text:p text:style-name="Text_20_body">Lze vybrat účetní rok, období a hodnoty pouze zobrazit nebo také exportovat do excelu a dále s nimi pracovat.</text:p>
      <text:p text:style-name="Text_20_body">// Strana: /i2fibu/fxhkabhb00w/fxhkabhb1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1:55</meta:creation-date>
    <dc:creator>Generated</dc:creator>
    <dc:date>2026-08-17T06::31:55</dc:date>
    <dc:language>en-US</dc:language>
    <meta:editing-cycles>1</meta:editing-cycles>
    <meta:editing-duration>PT0S</meta:editing-duration>
    <dc:title>i2doku-cz:040-ucetnictvi:10-financni:050-dotazy:010-fxhkabhbp:080-fxhkabhb107f:start</dc:title>
  </office:meta>
</office:document-meta>
</file>