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daaa4b894c6ace031bd096586ab6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start"/><text:bookmark-start text:name="__RefHeading___dotaz_na_ucet_hlavni_knihy_1"/><text:bookmark-start text:name="dotaz_na_ucet_hlavni_knihy"/>Dotaz na účet hlavní knihy<text:bookmark-end text:name="__RefHeading___dotaz_na_ucet_hlavni_knihy_1"/><text:bookmark-end text:name="dotaz_na_ucet_hlavni_knihy"/></text:h>
      <text:p text:style-name="Text_20_body">Tento program podává uživateli detailní přehled o pohybech a zůstatcích na účtech hlavní knihy.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86daaa4b894c6ace031bd096586ab6ea.jpg" xlink:type="simple" xlink:show="embed" xlink:actuate="onLoad"/></draw:frame></text:p>
      <text:p text:style-name="Text_20_body">V horní části uživatel zvolí číslo účtu (výběrem z číselníku účtů), případně zadá hledaný výraz pro účet. Dále je v horní části vpravo zobrazen aktuální zůstatek zvoleného účtu (pokud je zůstatek na straně Dal zobrazí se se znaménkem mínus). </text:p>
      <text:p text:style-name="Text_20_body">Ve střední části okna jsou zobrazeny údaje dle stránek - záložky v dolní části okna.</text:p>
      <text:p text:style-name="Text_20_body">V dolní části okna jsou případně zobrazeny detailní údaje k jednotlivým stránkám - podřízené strán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50-dotazy:010-fxhkabhbp:010-fxhkabhb102f:start" text:style-name="Internet_20_link" text:visited-style-name="Visited_20_Internet_20_Link">Doklady hlavní knihy</text:a></text:p>
        </text:list-item>
        <text:list-item>
          <text:p text:style-name="List_20_1_Content"><text:a xlink:type="simple" xlink:href="https://wiki.data-norms.cz/doku.php?id=i2doku-cz:040-ucetnictvi:10-financni:050-dotazy:010-fxhkabhbp:020-fxhkabhb103f:start" text:style-name="Internet_20_link" text:visited-style-name="Visited_20_Internet_20_Link">Měsíční zůstatky</text:a></text:p>
        </text:list-item>
        <text:list-item>
          <text:p text:style-name="List_20_1_Content"><text:a xlink:type="simple" xlink:href="https://wiki.data-norms.cz/doku.php?id=i2doku-cz:040-ucetnictvi:10-financni:050-dotazy:010-fxhkabhbp:030-fxhkabhk10102f:start" text:style-name="Internet_20_link" text:visited-style-name="Visited_20_Internet_20_Link">Roční zůstatky</text:a></text:p>
        </text:list-item>
        <text:list-item>
          <text:p text:style-name="List_20_1_Content"><text:a xlink:type="simple" xlink:href="https://wiki.data-norms.cz/doku.php?id=i2doku-cz:040-ucetnictvi:10-financni:050-dotazy:010-fxhkabhbp:040-fxhkabhk10103f:start" text:style-name="Internet_20_link" text:visited-style-name="Visited_20_Internet_20_Link">Hodnoty rozpočtu</text:a></text:p>
        </text:list-item>
        <text:list-item>
          <text:p text:style-name="List_20_1_Content"><text:a xlink:type="simple" xlink:href="https://wiki.data-norms.cz/doku.php?id=i2doku-cz:040-ucetnictvi:10-financni:050-dotazy:010-fxhkabhbp:050-fxhkabhb10104f:start" text:style-name="Internet_20_link" text:visited-style-name="Visited_20_Internet_20_Link">Info o účtu</text:a></text:p>
        </text:list-item>
        <text:list-item>
          <text:p text:style-name="List_20_1_Content"><text:a xlink:type="simple" xlink:href="https://wiki.data-norms.cz/doku.php?id=i2doku-cz:040-ucetnictvi:10-financni:050-dotazy:010-fxhkabhbp:060-fxhkabhh10207f:start" text:style-name="Internet_20_link" text:visited-style-name="Visited_20_Internet_20_Link">Odběratelé</text:a></text:p>
        </text:list-item>
        <text:list-item>
          <text:p text:style-name="List_20_1_Content"><text:a xlink:type="simple" xlink:href="https://wiki.data-norms.cz/doku.php?id=i2doku-cz:040-ucetnictvi:10-financni:050-dotazy:010-fxhkabhbp:070-fxhkabhh10208f:start" text:style-name="Internet_20_link" text:visited-style-name="Visited_20_Internet_20_Link">Dodavatelé</text:a></text:p>
        </text:list-item>
        <text:list-item>
          <text:p text:style-name="List_20_1_Content_Last"><text:a xlink:type="simple" xlink:href="https://wiki.data-norms.cz/doku.php?id=i2doku-cz:040-ucetnictvi:10-financni:050-dotazy:010-fxhkabhbp:080-fxhkabhb107f:start" text:style-name="Internet_20_link" text:visited-style-name="Visited_20_Internet_20_Link">Detailní účet</text:a></text:p>
        </text:list-item>
      </text:list>
      <text:line-break/>
      <text:p text:style-name="Text_20_body">// Strana: /i2fibu/fxhkabhbp // <text:line-break/>
// Strana: /i2fibu/fxhkabhb00w/_set_0 // <text:line-break/>
// Strana: /i2fibu/fxhkabhbp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12</meta:creation-date>
    <dc:creator>Generated</dc:creator>
    <dc:date>2026-08-15T11::26:12</dc:date>
    <dc:language>en-US</dc:language>
    <meta:editing-cycles>1</meta:editing-cycles>
    <meta:editing-duration>PT0S</meta:editing-duration>
    <dc:title>i2doku-cz:040-ucetnictvi:10-financni:050-dotazy:010-fxhkabhbp:start</dc:title>
  </office:meta>
</office:document-meta>
</file>