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2b4717fb0be4c9209cbfbbee302cecf.jpg"/>
  <manifest:file-entry manifest:media-type="image/jpeg" manifest:full-path="Pictures/ff1557035acff9b5f580ccc58682e47b.jpg"/>
  <manifest:file-entry manifest:media-type="image/jpeg" manifest:full-path="Pictures/f9643480e4a0b68119cdb8563f7843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20-fxhkabd102f:010-fxhkabde102f:start"/><text:bookmark-start text:name="__RefHeading___doklady_zakaznika_1"/><text:bookmark-start text:name="doklady_zakaznika"/>Doklady zákazníka<text:bookmark-end text:name="__RefHeading___doklady_zakaznika_1"/><text:bookmark-end text:name="doklady_zakaznika"/></text:h>
      <text:p text:style-name="Text_20_body">Tento program zobrazuje jednotlivé pohyby (faktury, dobropisy, platby) zvoleného odběratele.</text:p>
      <text:p text:style-name="Text_20_body"><draw:frame draw:style-name="media" draw:name="0" text:anchor-type="as-char" draw:z-index="0" svg:width="20.875625cm" style:rel-width="100%" svg:height="17.409583333333cm" style:rel-height="scale"><draw:image xlink:href="Pictures/c2b4717fb0be4c9209cbfbbee302cecf.jpg" xlink:type="simple" xlink:show="embed" xlink:actuate="onLoad"/></draw:frame></text:p>
      <text:p text:style-name="Text_20_body">Ve střední části okna jsou zobrazeny všechny pohyby tohoto odběratele, které je možné případně filtrovat podle různých hledisek přes ikonu <draw:frame draw:style-name="media" draw:name="1" text:anchor-type="as-char" draw:z-index="1" svg:width="0.34395833333333cm" svg:height="0.34395833333333cm"><draw:image xlink:href="Pictures/ff1557035acff9b5f580ccc58682e47b.jpg" xlink:type="simple" xlink:show="embed" xlink:actuate="onLoad"/></draw:frame> (vpravo). Možnost filtrování pohybů zobrazuje následující obrázek:</text:p>
      <text:p text:style-name="Text_20_body"><draw:frame draw:style-name="media" draw:name="2" text:anchor-type="as-char" draw:z-index="2" svg:width="16.483541666667cm" svg:height="9.8689583333333cm"><draw:image xlink:href="Pictures/f9643480e4a0b68119cdb8563f7843f4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50-dotazy:020-fxhkabd102f:010-fxhkabde102f:010-fxhkabdb10204f:start" text:style-name="Internet_20_link" text:visited-style-name="Visited_20_Internet_20_Link">010-fxhkabdb10204f</text:a></text:p>
        </text:list-item>
        <text:list-item>
          <text:p text:style-name="List_20_1_Content"><text:a xlink:type="simple" xlink:href="https://wiki.data-norms.cz/doku.php?id=i2doku-cz:040-ucetnictvi:10-financni:050-dotazy:020-fxhkabd102f:010-fxhkabde102f:020-fxhkabdb10205f:start" text:style-name="Internet_20_link" text:visited-style-name="Visited_20_Internet_20_Link">020-fxhkabdb10205f</text:a></text:p>
        </text:list-item>
        <text:list-item>
          <text:p text:style-name="List_20_1_Content"><text:a xlink:type="simple" xlink:href="https://wiki.data-norms.cz/doku.php?id=i2doku-cz:040-ucetnictvi:10-financni:050-dotazy:020-fxhkabd102f:010-fxhkabde102f:030-fxhkabdb10206f:start" text:style-name="Internet_20_link" text:visited-style-name="Visited_20_Internet_20_Link">Projekt</text:a></text:p>
        </text:list-item>
        <text:list-item>
          <text:p text:style-name="List_20_1_Content"><text:a xlink:type="simple" xlink:href="https://wiki.data-norms.cz/doku.php?id=i2doku-cz:040-ucetnictvi:10-financni:050-dotazy:020-fxhkabd102f:010-fxhkabde102f:040-fxhkabdb10208f:start" text:style-name="Internet_20_link" text:visited-style-name="Visited_20_Internet_20_Link">040-fxhkabdb10208f</text:a></text:p>
        </text:list-item>
        <text:list-item>
          <text:p text:style-name="List_20_1_Content"><text:a xlink:type="simple" xlink:href="https://wiki.data-norms.cz/doku.php?id=i2doku-cz:040-ucetnictvi:10-financni:050-dotazy:020-fxhkabd102f:010-fxhkabde102f:050-fxhkabde10201f:start" text:style-name="Internet_20_link" text:visited-style-name="Visited_20_Internet_20_Link">050-fxhkabde10201f</text:a></text:p>
        </text:list-item>
        <text:list-item>
          <text:p text:style-name="List_20_1_Content"><text:a xlink:type="simple" xlink:href="https://wiki.data-norms.cz/doku.php?id=i2doku-cz:040-ucetnictvi:10-financni:050-dotazy:020-fxhkabd102f:010-fxhkabde102f:060-fxhkabde102f_01:start" text:style-name="Internet_20_link" text:visited-style-name="Visited_20_Internet_20_Link">060-fxhkabde102f_01</text:a></text:p>
        </text:list-item>
        <text:list-item>
          <text:p text:style-name="List_20_1_Content"><text:a xlink:type="simple" xlink:href="https://wiki.data-norms.cz/doku.php?id=i2doku-cz:040-ucetnictvi:10-financni:050-dotazy:020-fxhkabd102f:010-fxhkabde102f:070-fxhkabdb10209f:start" text:style-name="Internet_20_link" text:visited-style-name="Visited_20_Internet_20_Link">070-fxhkabdb10209f</text:a></text:p>
        </text:list-item>
        <text:list-item>
          <text:p text:style-name="List_20_1_Content"><text:a xlink:type="simple" xlink:href="https://wiki.data-norms.cz/doku.php?id=i2doku-cz:040-ucetnictvi:10-financni:050-dotazy:020-fxhkabd102f:010-fxhkabde102f:080-fxhkabdb10210f:start" text:style-name="Internet_20_link" text:visited-style-name="Visited_20_Internet_20_Link">080-fxhkabdb10210f</text:a></text:p>
        </text:list-item>
        <text:list-item>
          <text:p text:style-name="List_20_1_Content"><text:a xlink:type="simple" xlink:href="https://wiki.data-norms.cz/doku.php?id=i2doku-cz:040-ucetnictvi:10-financni:050-dotazy:020-fxhkabd102f:010-fxhkabde102f:090-fxhkabdb10203f:start" text:style-name="Internet_20_link" text:visited-style-name="Visited_20_Internet_20_Link">090-fxhkabdb10203f</text:a></text:p>
        </text:list-item>
        <text:list-item>
          <text:p text:style-name="List_20_1_Content_Last"><text:a xlink:type="simple" xlink:href="https://wiki.data-norms.cz/doku.php?id=i2doku-cz:040-ucetnictvi:10-financni:050-dotazy:020-fxhkabd102f:010-fxhkabde102f:100-fxhkabde102f_02:start" text:style-name="Internet_20_link" text:visited-style-name="Visited_20_Internet_20_Link">100-fxhkabde102f_02</text:a></text:p>
        </text:list-item>
      </text:list>
      <text:line-break/>
      <text:p text:style-name="Text_20_body">// Strana: /i2fibu/fxhkabde00w/fxhkabde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31:41</meta:creation-date>
    <dc:creator>Generated</dc:creator>
    <dc:date>2026-08-17T09::31:41</dc:date>
    <dc:language>en-US</dc:language>
    <meta:editing-cycles>1</meta:editing-cycles>
    <meta:editing-duration>PT0S</meta:editing-duration>
    <dc:title>i2doku-cz:040-ucetnictvi:10-financni:050-dotazy:020-fxhkabd102f:010-fxhkabde102f:start</dc:title>
  </office:meta>
</office:document-meta>
</file>