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1669799df1e3729abb1f4d8c233ef4a.jpg"/>
  <manifest:file-entry manifest:media-type="image/jpeg" manifest:full-path="Pictures/63305348a466d1958de7ba685d33b63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20-fxhkabd102f:020-fxhkabde103f:start"/><text:bookmark-start text:name="__RefHeading___mesicni_zustatky_1"/><text:bookmark-start text:name="mesicni_zustatky"/>Měsíční zůstatky<text:bookmark-end text:name="__RefHeading___mesicni_zustatky_1"/><text:bookmark-end text:name="mesicni_zustatky"/></text:h>
      <text:p text:style-name="Text_20_body">Na této straně jsou zobrazeny hodnoty odběratelského účtu (obrat Má dáti, obrat Dal, zůstatek za měsíc a zůstatek kumulovaný) za jednotlivé měsíce. </text:p>
      <text:p text:style-name="Text_20_body"><draw:frame draw:style-name="media" draw:name="0" text:anchor-type="as-char" draw:z-index="0" svg:width="21.087291666667cm" style:rel-width="100%" svg:height="17.4625cm" style:rel-height="scale"><draw:image xlink:href="Pictures/81669799df1e3729abb1f4d8c233ef4a.jpg" xlink:type="simple" xlink:show="embed" xlink:actuate="onLoad"/></draw:frame></text:p>
      <text:p text:style-name="Text_20_body">Pokud je otevřeno více účetních roků, lze účetní rok vybrat přes filtr v pravé části okna - ikona <draw:frame draw:style-name="media" draw:name="1" text:anchor-type="as-char" draw:z-index="1" svg:width="" svg:rel-width="100%" svg:height="0cm"><draw:image xlink:href="/var/www/dokuwiki/data/media/i2doku-cz/040-ucetnictvi/10-financni/050-dotazy/020-fxhkabd102f/020-fxhkabde103f/cz_18.jpg" xlink:type="simple" xlink:show="embed" xlink:actuate="onLoad"/></draw:frame>. Pokud je odběratelský účet veden v cizí měně lze zobrazit i údaje v této měně - přepínací tlačítko pro měnu. Vše znázorňuje následující obrázek:</text:p>
      <text:p text:style-name="Text_20_body"><draw:frame draw:style-name="media" draw:name="2" text:anchor-type="as-char" draw:z-index="2" svg:width="8.73125cm" style:rel-width="100%" svg:height="5.715cm" style:rel-height="scale"><draw:image xlink:href="Pictures/63305348a466d1958de7ba685d33b630.jpg" xlink:type="simple" xlink:show="embed" xlink:actuate="onLoad"/></draw:frame></text:p>
      <text:p text:style-name="Text_20_body">Výběr provedeme klikem na odpovědní pole OK.</text:p>
      <text:p text:style-name="Text_20_body">// Strana: /i2fibu/fxhkabde00w/fxhkabde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6:44</meta:creation-date>
    <dc:creator>Generated</dc:creator>
    <dc:date>2026-08-17T08::46:44</dc:date>
    <dc:language>en-US</dc:language>
    <meta:editing-cycles>1</meta:editing-cycles>
    <meta:editing-duration>PT0S</meta:editing-duration>
    <dc:title>i2doku-cz:040-ucetnictvi:10-financni:050-dotazy:020-fxhkabd102f:020-fxhkabde103f:start</dc:title>
  </office:meta>
</office:document-meta>
</file>