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809823d68ce88b259dd6a47926ec02d.jpg"/>
  <manifest:file-entry manifest:media-type="image/jpeg" manifest:full-path="Pictures/ff1557035acff9b5f580ccc58682e47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20-fxhkabd102f:030-fxhkabde10103f:start"/><text:bookmark-start text:name="__RefHeading___rocni_zustatky_1"/><text:bookmark-start text:name="rocni_zustatky"/>Roční zůstatky<text:bookmark-end text:name="__RefHeading___rocni_zustatky_1"/><text:bookmark-end text:name="rocni_zustatky"/></text:h>
      <text:p text:style-name="Text_20_body">Na této straně jsou zobrazeny roční hodnoty vybraného odběratelského účtu. </text:p>
      <text:p text:style-name="Text_20_body"><draw:frame draw:style-name="media" draw:name="0" text:anchor-type="as-char" draw:z-index="0" svg:width="21.087291666667cm" style:rel-width="100%" svg:height="17.4625cm" style:rel-height="scale"><draw:image xlink:href="Pictures/8809823d68ce88b259dd6a47926ec02d.jpg" xlink:type="simple" xlink:show="embed" xlink:actuate="onLoad"/></draw:frame></text:p>
      <text:p text:style-name="Text_20_body">Pokud je vybraný odběratelský účet veden v cizí měně, lze zobrazit i hodnoty v této měně přes ikonu <draw:frame draw:style-name="media" draw:name="1" text:anchor-type="as-char" draw:z-index="1" svg:width="0.34395833333333cm" svg:height="0.34395833333333cm"><draw:image xlink:href="Pictures/ff1557035acff9b5f580ccc58682e47b.jpg" xlink:type="simple" xlink:show="embed" xlink:actuate="onLoad"/></draw:frame> v pravé části okna.</text:p>
      <text:p text:style-name="Text_20_body">// Strana: /i2fibu/fxhkabde00w/fxhkabde10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1:34</meta:creation-date>
    <dc:creator>Generated</dc:creator>
    <dc:date>2026-08-17T06::31:34</dc:date>
    <dc:language>en-US</dc:language>
    <meta:editing-cycles>1</meta:editing-cycles>
    <meta:editing-duration>PT0S</meta:editing-duration>
    <dc:title>i2doku-cz:040-ucetnictvi:10-financni:050-dotazy:020-fxhkabd102f:030-fxhkabde10103f:start</dc:title>
  </office:meta>
</office:document-meta>
</file>