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cee8ef2652d94946c138453f0215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20-fxhkabd102f:050-fxhkabde104f:start"/><text:bookmark-start text:name="__RefHeading___detaily_upominek_1"/><text:bookmark-start text:name="detaily_upominek"/>Detaily upomínek<text:bookmark-end text:name="__RefHeading___detaily_upominek_1"/><text:bookmark-end text:name="detaily_upominek"/></text:h>
      <text:p text:style-name="Text_20_body">Na této straně jsou zobrazeny detailní informace k upomínkám vytvořeným k fakturám zvoleného odběratele.</text:p>
      <text:p text:style-name="Text_20_body"><draw:frame draw:style-name="media" draw:name="0" text:anchor-type="as-char" draw:z-index="0" svg:width="21.087291666667cm" style:rel-width="100%" svg:height="17.4625cm" style:rel-height="scale"><draw:image xlink:href="Pictures/86cee8ef2652d94946c138453f0215d2.jpg" xlink:type="simple" xlink:show="embed" xlink:actuate="onLoad"/></draw:frame></text:p>
      <text:p text:style-name="Text_20_body">V dolní části okna jsou zobrazeny jednotlivé upomínané faktury obsažené ve vybrané upomínce ve střední části okna.</text:p>
      <text:p text:style-name="Text_20_body">// Strana: /i2fibu/fxhkabde00w/fxhkabde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32:46</meta:creation-date>
    <dc:creator>Generated</dc:creator>
    <dc:date>2026-08-17T09::32:46</dc:date>
    <dc:language>en-US</dc:language>
    <meta:editing-cycles>1</meta:editing-cycles>
    <meta:editing-duration>PT0S</meta:editing-duration>
    <dc:title>i2doku-cz:040-ucetnictvi:10-financni:050-dotazy:020-fxhkabd102f:050-fxhkabde104f:start</dc:title>
  </office:meta>
</office:document-meta>
</file>