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61d29e6bb02a47414647f134c24705.jpg"/>
  <manifest:file-entry manifest:media-type="image/jpeg" manifest:full-path="Pictures/ff1557035acff9b5f580ccc58682e47b.jpg"/>
  <manifest:file-entry manifest:media-type="image/jpeg" manifest:full-path="Pictures/e367c9d581133a88f7a1bd6622b44fa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30-fxhkabkrp:010-fxhkabkr102f:start"/><text:bookmark-start text:name="__RefHeading___doklady_dodavatele_1"/><text:bookmark-start text:name="doklady_dodavatele"/>Doklady dodavatele<text:bookmark-end text:name="__RefHeading___doklady_dodavatele_1"/><text:bookmark-end text:name="doklady_dodavatele"/></text:h>
      <text:p text:style-name="Text_20_body">Tento program zobrazuje jednotlivé pohyby (faktury, dobropisy, platby) zvoleného dodavatele.</text:p>
      <text:p text:style-name="Text_20_body"><draw:frame draw:style-name="media" draw:name="0" text:anchor-type="as-char" draw:z-index="0" svg:width="20.875625cm" style:rel-width="100%" svg:height="17.30375cm" style:rel-height="scale"><draw:image xlink:href="Pictures/fc61d29e6bb02a47414647f134c24705.jpg" xlink:type="simple" xlink:show="embed" xlink:actuate="onLoad"/></draw:frame></text:p>
      <text:p text:style-name="Text_20_body">Ve střední části okna jsou zobrazeny všechny pohyby tohoto dodavatele, které je možné případně filtrovat podle různých hledisek přes ikonu <draw:frame draw:style-name="media" draw:name="1" text:anchor-type="as-char" draw:z-index="1" svg:width="0.34395833333333cm" svg:height="0.34395833333333cm"><draw:image xlink:href="Pictures/ff1557035acff9b5f580ccc58682e47b.jpg" xlink:type="simple" xlink:show="embed" xlink:actuate="onLoad"/></draw:frame> (vpravo). Možnost filtrování pohybů zobrazuje následující obrázek:</text:p>
      <text:p text:style-name="Text_20_body"><draw:frame draw:style-name="media" draw:name="2" text:anchor-type="as-char" draw:z-index="2" svg:width="16.483541666667cm" svg:height="9.8689583333333cm"><draw:image xlink:href="Pictures/e367c9d581133a88f7a1bd6622b44fa6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50-dotazy:030-fxhkabkrp:010-fxhkabkr102f:010-fxhkabkb10204f:start" text:style-name="Internet_20_link" text:visited-style-name="Visited_20_Internet_20_Link">010-fxhkabkb10204f</text:a></text:p>
        </text:list-item>
        <text:list-item>
          <text:p text:style-name="List_20_1_Content"><text:a xlink:type="simple" xlink:href="https://wiki.data-norms.cz/doku.php?id=i2doku-cz:040-ucetnictvi:10-financni:050-dotazy:030-fxhkabkrp:010-fxhkabkr102f:020-fxhkabkb10205f:start" text:style-name="Internet_20_link" text:visited-style-name="Visited_20_Internet_20_Link">020-fxhkabkb10205f</text:a></text:p>
        </text:list-item>
        <text:list-item>
          <text:p text:style-name="List_20_1_Content"><text:a xlink:type="simple" xlink:href="https://wiki.data-norms.cz/doku.php?id=i2doku-cz:040-ucetnictvi:10-financni:050-dotazy:030-fxhkabkrp:010-fxhkabkr102f:030-fxhkabkb10206f:start" text:style-name="Internet_20_link" text:visited-style-name="Visited_20_Internet_20_Link">030-fxhkabkb10206f</text:a></text:p>
        </text:list-item>
        <text:list-item>
          <text:p text:style-name="List_20_1_Content"><text:a xlink:type="simple" xlink:href="https://wiki.data-norms.cz/doku.php?id=i2doku-cz:040-ucetnictvi:10-financni:050-dotazy:030-fxhkabkrp:010-fxhkabkr102f:040-fxhkabkb10208f:start" text:style-name="Internet_20_link" text:visited-style-name="Visited_20_Internet_20_Link">040-fxhkabkb10208f</text:a></text:p>
        </text:list-item>
        <text:list-item>
          <text:p text:style-name="List_20_1_Content"><text:a xlink:type="simple" xlink:href="https://wiki.data-norms.cz/doku.php?id=i2doku-cz:040-ucetnictvi:10-financni:050-dotazy:030-fxhkabkrp:010-fxhkabkr102f:050-hlavicka-dokladu:start" text:style-name="Internet_20_link" text:visited-style-name="Visited_20_Internet_20_Link">050-hlavicka-dokladu</text:a></text:p>
        </text:list-item>
        <text:list-item>
          <text:p text:style-name="List_20_1_Content"><text:a xlink:type="simple" xlink:href="https://wiki.data-norms.cz/doku.php?id=i2doku-cz:040-ucetnictvi:10-financni:050-dotazy:030-fxhkabkrp:010-fxhkabkr102f:060-fxhkabkr00w_01:start" text:style-name="Internet_20_link" text:visited-style-name="Visited_20_Internet_20_Link">060-fxhkabkr00w_01</text:a></text:p>
        </text:list-item>
        <text:list-item>
          <text:p text:style-name="List_20_1_Content"><text:a xlink:type="simple" xlink:href="https://wiki.data-norms.cz/doku.php?id=i2doku-cz:040-ucetnictvi:10-financni:050-dotazy:030-fxhkabkrp:010-fxhkabkr102f:070-fxhkabkb10209f:start" text:style-name="Internet_20_link" text:visited-style-name="Visited_20_Internet_20_Link">070-fxhkabkb10209f</text:a></text:p>
        </text:list-item>
        <text:list-item>
          <text:p text:style-name="List_20_1_Content"><text:a xlink:type="simple" xlink:href="https://wiki.data-norms.cz/doku.php?id=i2doku-cz:040-ucetnictvi:10-financni:050-dotazy:030-fxhkabkrp:010-fxhkabkr102f:080-fxhkabkb10203f:start" text:style-name="Internet_20_link" text:visited-style-name="Visited_20_Internet_20_Link">080-fxhkabkb10203f</text:a></text:p>
        </text:list-item>
        <text:list-item>
          <text:p text:style-name="List_20_1_Content_Last"><text:a xlink:type="simple" xlink:href="https://wiki.data-norms.cz/doku.php?id=i2doku-cz:040-ucetnictvi:10-financni:050-dotazy:030-fxhkabkrp:010-fxhkabkr102f:090-fxhkabkr00w_02:start" text:style-name="Internet_20_link" text:visited-style-name="Visited_20_Internet_20_Link">090-fxhkabkr00w_02</text:a></text:p>
        </text:list-item>
      </text:list>
      <text:line-break/>
      <text:p text:style-name="Text_20_body">// Strana: /i2fibu/fxhkabkr00w/fxhkabk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0:21</meta:creation-date>
    <dc:creator>Generated</dc:creator>
    <dc:date>2026-08-17T07::20:21</dc:date>
    <dc:language>en-US</dc:language>
    <meta:editing-cycles>1</meta:editing-cycles>
    <meta:editing-duration>PT0S</meta:editing-duration>
    <dc:title>i2doku-cz:040-ucetnictvi:10-financni:050-dotazy:030-fxhkabkrp:010-fxhkabkr102f:start</dc:title>
  </office:meta>
</office:document-meta>
</file>