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f78567b7a207bee818af7272276db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30-fxhkabkrp:040-fxhkabkr2f:start"/><text:bookmark-start text:name="__RefHeading___otevrene_polozky_1"/><text:bookmark-start text:name="otevrene_polozky"/>Otevřené položky<text:bookmark-end text:name="__RefHeading___otevrene_polozky_1"/><text:bookmark-end text:name="otevrene_polozky"/></text:h>
      <text:p text:style-name="Text_20_body">Na této straně jsou zobrazeny jednotlivé otevřené položky (neuhrazené faktury, nevyúčtované zálohy, nepřiřazené platby) zvoleného dodavatele.</text:p>
      <text:p text:style-name="Text_20_body"><draw:frame draw:style-name="media" draw:name="0" text:anchor-type="as-char" draw:z-index="0" svg:width="21.087291666667cm" style:rel-width="100%" svg:height="17.356666666667cm" style:rel-height="scale"><draw:image xlink:href="Pictures/dff78567b7a207bee818af7272276db1.jpg" xlink:type="simple" xlink:show="embed" xlink:actuate="onLoad"/></draw:frame></text:p>
      <text:p text:style-name="Text_20_body">Podřízené strany jsou ve stejném členění jako u strany Doklady dodavatele, navíc je zde pouze podřízená strana OP Změnit.</text:p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40-ucetnictvi:10-financni:050-dotazy:030-fxhkabkrp:040-fxhkabkr2f:fxhkabkb10211f:start" text:style-name="Internet_20_link" text:visited-style-name="Visited_20_Internet_20_Link">fxhkabkb10211f</text:a></text:p>
        </text:list-item>
      </text:list>
      <text:line-break/>
      <text:p text:style-name="Text_20_body">// Strana: /i2fibu/fxhkabkr00w/fxhkabkr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35:45</meta:creation-date>
    <dc:creator>Generated</dc:creator>
    <dc:date>2026-08-17T12::35:45</dc:date>
    <dc:language>en-US</dc:language>
    <meta:editing-cycles>1</meta:editing-cycles>
    <meta:editing-duration>PT0S</meta:editing-duration>
    <dc:title>i2doku-cz:040-ucetnictvi:10-financni:050-dotazy:030-fxhkabkrp:040-fxhkabkr2f:start</dc:title>
  </office:meta>
</office:document-meta>
</file>