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512521648d384c32db2d4db903e7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30-fxhkabkrp:start"/><text:bookmark-start text:name="__RefHeading___dotaz_na_ucet_dodavatelu_1"/><text:bookmark-start text:name="dotaz_na_ucet_dodavatelu"/>Dotaz na účet dodavatelů<text:bookmark-end text:name="__RefHeading___dotaz_na_ucet_dodavatelu_1"/><text:bookmark-end text:name="dotaz_na_ucet_dodavatelu"/></text:h>
      <text:p text:style-name="Text_20_body">Tento program podává uživateli detailní přehled o pohybech a zůstatcích na účtech dodavatelů.</text:p>
      <text:p text:style-name="Text_20_body"><draw:frame draw:style-name="media" draw:name="0" text:anchor-type="as-char" draw:z-index="0" svg:width="20.875625cm" style:rel-width="100%" svg:height="17.30375cm" style:rel-height="scale"><draw:image xlink:href="Pictures/1f512521648d384c32db2d4db903e7c1.jpg" xlink:type="simple" xlink:show="embed" xlink:actuate="onLoad"/></draw:frame></text:p>
      <text:p text:style-name="Text_20_body">V horní části uživatel zvolí číslo dodavatele (výběrem z číselníku dodavatelů), případně zadá hledaný výraz pro dodavatele. Dále je v horní části vpravo zobrazen aktuální otevřený zůstatek zvoleného dodavatele. </text:p>
      <text:p text:style-name="Text_20_body">Ve střední části okna jsou zobrazeny údaje dle stránek v dolní části okna.</text:p>
      <text:p text:style-name="Text_20_body">V dolní části okna jsou případně zobrazeny detailní údaje k jednotlivým stránkám - podřízené strán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30-fxhkabkrp:010-fxhkabkr102f:start" text:style-name="Internet_20_link" text:visited-style-name="Visited_20_Internet_20_Link">Doklady dodavatele</text:a></text:p>
        </text:list-item>
        <text:list-item>
          <text:p text:style-name="List_20_1_Content"><text:a xlink:type="simple" xlink:href="https://wiki.data-norms.cz/doku.php?id=i2doku-cz:040-ucetnictvi:10-financni:050-dotazy:030-fxhkabkrp:020-fxhkabkr103f:start" text:style-name="Internet_20_link" text:visited-style-name="Visited_20_Internet_20_Link">Měsíční zůstatky</text:a></text:p>
        </text:list-item>
        <text:list-item>
          <text:p text:style-name="List_20_1_Content"><text:a xlink:type="simple" xlink:href="https://wiki.data-norms.cz/doku.php?id=i2doku-cz:040-ucetnictvi:10-financni:050-dotazy:030-fxhkabkrp:030-fxhkabkr10103f:start" text:style-name="Internet_20_link" text:visited-style-name="Visited_20_Internet_20_Link">Roční zůstatky</text:a></text:p>
        </text:list-item>
        <text:list-item>
          <text:p text:style-name="List_20_1_Content"><text:a xlink:type="simple" xlink:href="https://wiki.data-norms.cz/doku.php?id=i2doku-cz:040-ucetnictvi:10-financni:050-dotazy:030-fxhkabkrp:040-fxhkabkr2f:start" text:style-name="Internet_20_link" text:visited-style-name="Visited_20_Internet_20_Link">Otevřené položky</text:a></text:p>
        </text:list-item>
        <text:list-item>
          <text:p text:style-name="List_20_1_Content_Last"><text:a xlink:type="simple" xlink:href="https://wiki.data-norms.cz/doku.php?id=i2doku-cz:040-ucetnictvi:10-financni:050-dotazy:030-fxhkabkrp:050-fxhkabkr00w_03:start" text:style-name="Internet_20_link" text:visited-style-name="Visited_20_Internet_20_Link">Info o dodavateli</text:a></text:p>
        </text:list-item>
      </text:list>
      <text:line-break/>
      <text:p text:style-name="Text_20_body">// Strana: /i2fibu/fxhkabkrp // <text:line-break/>
// Strana: /i2fibu/fxhkabk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15</meta:creation-date>
    <dc:creator>Generated</dc:creator>
    <dc:date>2026-08-15T11::26:15</dc:date>
    <dc:language>en-US</dc:language>
    <meta:editing-cycles>1</meta:editing-cycles>
    <meta:editing-duration>PT0S</meta:editing-duration>
    <dc:title>i2doku-cz:040-ucetnictvi:10-financni:050-dotazy:030-fxhkabkrp:start</dc:title>
  </office:meta>
</office:document-meta>
</file>