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ffd96717ab82b2ebe75cdf00607e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20-xpfibufb602:010-fxdkonth00d:start"/><text:bookmark-start text:name="__RefHeading___hlavni_kniha_1"/><text:bookmark-start text:name="hlavni_kniha"/>Hlavní kniha<text:bookmark-end text:name="__RefHeading___hlavni_kniha_1"/><text:bookmark-end text:name="hlavni_kniha"/></text:h>
      <text:p text:style-name="Text_20_body">Zde můžeme tisknout a prohlížet sestavy pohybů a obratů účtů hlavní knihy dle zadaných výběrových kritérií.</text:p>
      <text:p text:style-name="Text_20_body"><draw:frame draw:style-name="media" draw:name="0" text:anchor-type="as-char" draw:z-index="0" svg:width="13.49375cm" svg:height="12.805833333333cm"><draw:image xlink:href="Pictures/5cffd96717ab82b2ebe75cdf00607e4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d účetního období/Do účetního období </text:p>
          </table:table-cell>
          <table:table-cell office:value-type="string" table:style-name="tablecell">
            <text:p text:style-name="tablealignleft"> Zadání intervalu pro období, za které budou data zobrazena nebo vytištěna. </text:p>
          </table:table-cell>
        </table:table-row>
        <table:table-row>
          <table:table-cell office:value-type="string" table:style-name="tablecell">
            <text:p text:style-name="tablealignleft"> Od účtu/Do účtu </text:p>
          </table:table-cell>
          <table:table-cell office:value-type="string" table:style-name="tablecell">
            <text:p text:style-name="tablealignleft"> Interval pro výběr čísla účtu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eného jména/Do zkráceného jména </text:p>
          </table:table-cell>
          <table:table-cell office:value-type="string" table:style-name="tablecell">
            <text:p text:style-name="tablealignleft"> Interval pro zadání zkráceného jména účtu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data dokladu/Do data dokladu </text:p>
          </table:table-cell>
          <table:table-cell office:value-type="string" table:style-name="tablecell">
            <text:p text:style-name="tablealignleft"> Interval pro možné zadání data dokladu. </text:p>
          </table:table-cell>
        </table:table-row>
        <table:table-row>
          <table:table-cell office:value-type="string" table:style-name="tablecell">
            <text:p text:style-name="tablealignleft"> Od deníku/Do deníku </text:p>
          </table:table-cell>
          <table:table-cell office:value-type="string" table:style-name="tablecell">
            <text:p text:style-name="tablealignleft"> Interval pro možné zadání čísla deníku - při volbě verze Zjišťování zůstatků a Obratová předvaha. </text:p>
          </table:table-cell>
        </table:table-row>
        <table:table-row>
          <table:table-cell office:value-type="string" table:style-name="tablecell">
            <text:p text:style-name="tablealignleft"> Tisk součtů období </text:p>
          </table:table-cell>
          <table:table-cell office:value-type="string" table:style-name="tablecell">
            <text:p text:style-name="tablealignleft"> Pokud je zaškrtávací tlačítko aktivní, budou zobrazeny nebo vytištěny součty jednotlivých účetních období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Texty úč. zázn. kompletní </text:p>
          </table:table-cell>
          <table:table-cell office:value-type="string" table:style-name="tablecell">
            <text:p text:style-name="tablealignleft"> Pokud je zaškrtávací tlačítko aktivní, budou zobrazeny nebo vytištěny kompletní texty účetních záznamů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 pohybem ve vybraném roce. </text:p>
          </table:table-cell>
        </table:table-row>
        <table:table-row>
          <table:table-cell office:value-type="string" table:style-name="tablecell">
            <text:p text:style-name="tablealignleft"> Celek/Detail tisk </text:p>
          </table:table-cell>
          <table:table-cell office:value-type="string" table:style-name="tablecell">
            <text:p text:style-name="tablealignleft"> Přepínací tlačítko pro výběr druhu tisku účtu. (Pokud je vybráno automaticky bude vytištěno, to co je u vybraných účtů zadáno pro tisk účtu v číselníku účtů. Součet znamená, že budou vytištěny doklady souhrnného účtování odběratelů a dodavatelů do hlavní knihy. Detail znamená, že budou vytištěny jednotlivé odběratelské a dodavatelské doklady.) </text:p>
          </table:table-cell>
        </table:table-row>
        <table:table-row>
          <table:table-cell office:value-type="string" table:style-name="tablecell">
            <text:p text:style-name="tablealignleft"> Zůstatek na položku </text:p>
          </table:table-cell>
          <table:table-cell office:value-type="string" table:style-name="tablecell">
            <text:p text:style-name="tablealignleft"> Pokud je zaškrtávací tlačítko aktivní, budou zobrazeny nebo vytištěny zůstatky po každém pohybu na účtu. </text:p>
          </table:table-cell>
        </table:table-row>
        <table:table-row>
          <table:table-cell office:value-type="string" table:style-name="tablecell">
            <text:p text:style-name="tablealignleft"> Třídění podle data </text:p>
          </table:table-cell>
          <table:table-cell office:value-type="string" table:style-name="tablecell">
            <text:p text:style-name="tablealignleft"> Pokud je zaškrtávací tlačítko aktivní, budou údaje seřazeny podle data účtování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konth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9::36:26</meta:creation-date>
    <dc:creator>Generated</dc:creator>
    <dc:date>2026-08-18T09::36:26</dc:date>
    <dc:language>en-US</dc:language>
    <meta:editing-cycles>1</meta:editing-cycles>
    <meta:editing-duration>PT0S</meta:editing-duration>
    <dc:title>i2doku-cz:040-ucetnictvi:10-financni:060-vyhodnoceni:020-xpfibufb602:010-fxdkonth00d:start</dc:title>
  </office:meta>
</office:document-meta>
</file>