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d58427c358dc321a4c25f2e8a9c0cd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30-xpfibufb603:040-fkdopabs01p:start"/><text:bookmark-start text:name="__RefHeading___op_zaverka_dodavatele_1"/><text:bookmark-start text:name="op_zaverka_dodavatele"/>OP závěrka dodavatelé<text:bookmark-end text:name="__RefHeading___op_zaverka_dodavatele_1"/><text:bookmark-end text:name="op_zaverka_dodavatele"/></text:h>
      <text:p text:style-name="Text_20_body">Zde můžeme tisknout a prohlížet sestavy otevřených položek dodavatelů dle zadaných výběrových kritérií ke konci účetního období.</text:p>
      <text:p text:style-name="Text_20_body"><draw:frame draw:style-name="media" draw:name="0" text:anchor-type="as-char" draw:z-index="0" svg:width="13.49375cm" svg:height="11.90625cm"><draw:image xlink:href="Pictures/ed58427c358dc321a4c25f2e8a9c0cd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 přednastavených možností - zde pouze verze Standard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Od dodavatele číslo/Do dodavatele číslo </text:p>
          </table:table-cell>
          <table:table-cell office:value-type="string" table:style-name="tablecell">
            <text:p text:style-name="tablealignleft"> Interval pro výběr čísla dodavatele - při volbě třídění dle čísla účtu. </text:p>
          </table:table-cell>
        </table:table-row>
        <table:table-row>
          <table:table-cell office:value-type="string" table:style-name="tablecell">
            <text:p text:style-name="tablealignleft"> Od zkrác. jména/Do zkrác. jména </text:p>
          </table:table-cell>
          <table:table-cell office:value-type="string" table:style-name="tablecell">
            <text:p text:style-name="tablealignleft"> Interval pro výběr zkráceného jména dodavatele - při volbě třídění dle zkráceného jména. </text:p>
          </table:table-cell>
        </table:table-row>
        <table:table-row>
          <table:table-cell office:value-type="string" table:style-name="tablecell">
            <text:p text:style-name="tablealignleft"> Od účtu/Do účtu </text:p>
          </table:table-cell>
          <table:table-cell office:value-type="string" table:style-name="tablecell">
            <text:p text:style-name="tablealignleft"> Interval pro možné zadání čísel účtů hlavní knihy. </text:p>
          </table:table-cell>
        </table:table-row>
        <table:table-row>
          <table:table-cell office:value-type="string" table:style-name="tablecell">
            <text:p text:style-name="tablealignleft"> Rok vyhodnocení </text:p>
          </table:table-cell>
          <table:table-cell office:value-type="string" table:style-name="tablecell">
            <text:p text:style-name="tablealignleft"> Výběr účetního roku. </text:p>
          </table:table-cell>
        </table:table-row>
        <table:table-row>
          <table:table-cell office:value-type="string" table:style-name="tablecell">
            <text:p text:style-name="tablealignleft"> Období vyhodnocení </text:p>
          </table:table-cell>
          <table:table-cell office:value-type="string" table:style-name="tablecell">
            <text:p text:style-name="tablealignleft"> Zadání období, ke konci kterého budou otevřené položky zobrazeny nebo vytištěny. </text:p>
          </table:table-cell>
        </table:table-row>
        <table:table-row>
          <table:table-cell office:value-type="string" table:style-name="tablecell">
            <text:p text:style-name="tablealignleft"> Od částky OP </text:p>
          </table:table-cell>
          <table:table-cell office:value-type="string" table:style-name="tablecell">
            <text:p text:style-name="tablealignleft"> Možnost zadat minimální otevřenou částku - jedná se o otevřenou částku celkem za dodavatele. </text:p>
          </table:table-cell>
        </table:table-row>
        <table:table-row>
          <table:table-cell office:value-type="string" table:style-name="tablecell">
            <text:p text:style-name="tablealignleft"> Přiřazení platby </text:p>
          </table:table-cell>
          <table:table-cell office:value-type="string" table:style-name="tablecell">
            <text:p text:style-name="tablealignleft"> Pokud je zaškrtávací tlačítko aktivní, budou v sestavě k otevřeným položkám přiřazeny platby. </text:p>
          </table:table-cell>
        </table:table-row>
        <table:table-row>
          <table:table-cell office:value-type="string" table:style-name="tablecell">
            <text:p text:style-name="tablealignleft"> S daní </text:p>
          </table:table-cell>
          <table:table-cell office:value-type="string" table:style-name="tablecell">
            <text:p text:style-name="tablealignleft"> Pokud je zaškrtávací tlačítko aktivní, budou v sestavě k otevřeným položkám zobrazeny údaje o DPH. </text:p>
          </table:table-cell>
        </table:table-row>
        <table:table-row>
          <table:table-cell office:value-type="string" table:style-name="tablecell">
            <text:p text:style-name="tablealignleft"> Nová strana/dodavatel </text:p>
          </table:table-cell>
          <table:table-cell office:value-type="string" table:style-name="tablecell">
            <text:p text:style-name="tablealignleft"> Pokud je zaškrtávací tlačítko aktivní, bude každý dodavatel v sestavě zobrazen nebo vytištěn na novou stranu. </text:p>
          </table:table-cell>
        </table:table-row>
        <table:table-row>
          <table:table-cell office:value-type="string" table:style-name="tablecell">
            <text:p text:style-name="tablealignleft"> S předběžnou evidencí </text:p>
          </table:table-cell>
          <table:table-cell office:value-type="string" table:style-name="tablecell">
            <text:p text:style-name="tablealignleft"> Pokud je zaškrtávací tlačítko aktivní, bude sestava zobrazena nebo vytištěna včetně otevřených položek v předběžné evidenci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kdopabs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27:18</meta:creation-date>
    <dc:creator>Generated</dc:creator>
    <dc:date>2026-08-17T15::27:18</dc:date>
    <dc:language>en-US</dc:language>
    <meta:editing-cycles>1</meta:editing-cycles>
    <meta:editing-duration>PT0S</meta:editing-duration>
    <dc:title>i2doku-cz:040-ucetnictvi:10-financni:060-vyhodnoceni:030-xpfibufb603:040-fkdopabs01p:start</dc:title>
  </office:meta>
</office:document-meta>
</file>