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f7df395a7e64e507aae7885c8f9c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50-fddfipla01p:start"/><text:bookmark-start text:name="__RefHeading___financni_plan_odberatele_1"/><text:bookmark-start text:name="financni_plan_odberatele"/>Finanční plán odběratelé<text:bookmark-end text:name="__RefHeading___financni_plan_odberatele_1"/><text:bookmark-end text:name="financni_plan_odberatele"/></text:h>
      <text:p text:style-name="Text_20_body">Zde můžeme tisknout a prohlížet sestavy otevřených položek odběratelů dle zadaných výběrových kritérií s rozdělením dle data splatnosti.</text:p>
      <text:p text:style-name="Text_20_body"><draw:frame draw:style-name="media" draw:name="0" text:anchor-type="as-char" draw:z-index="0" svg:width="13.49375cm" svg:height="13.943541666667cm"><draw:image xlink:href="Pictures/70f7df395a7e64e507aae7885c8f9c3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erze                                    </text:p>
          </table:table-cell>
          <table:table-cell office:value-type="string" table:style-name="tablecell">
            <text:p text:style-name="tablealignleft"> Výběr verze tisku sestavy z přednastavených možností (verze Otevřené položky je i se zálohovými fakturami a platbami, verze Finanční plán je bez zálohových faktur a plateb).  </text:p>
          </table:table-cell>
        </table:table-row>
        <table:table-row>
          <table:table-cell office:value-type="string" table:style-name="tablecell">
            <text:p text:style-name="tablealignleft"> Třídění                                  </text:p>
          </table:table-cell>
          <table:table-cell office:value-type="string" table:style-name="tablecell">
            <text:p text:style-name="tablealignleft"> Výběr třídění dat z přednastavených možností.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ýstup                                   </text:p>
          </table:table-cell>
          <table:table-cell office:value-type="string" table:style-name="tablecell">
            <text:p text:style-name="tablealignleft"> Výběr výstupu pro sestavu z přednastavených možností.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Výběrová kritéria</text:span></text:span>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odběratele číslo/Do odběratele číslo  </text:p>
          </table:table-cell>
          <table:table-cell office:value-type="string" table:style-name="tablecell">
            <text:p text:style-name="tablealignleft"> Interval pro výběr čísla odběratele - při volbě třídění dle čísla účtu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zkráceného jména/Do zkráceného jména  </text:p>
          </table:table-cell>
          <table:table-cell office:value-type="string" table:style-name="tablecell">
            <text:p text:style-name="tablealignleft"> Interval pro výběr zkráceného jména odběratele - při volbě třídění dle jména odběratele.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země/Do země                          </text:p>
          </table:table-cell>
          <table:table-cell office:value-type="string" table:style-name="tablecell">
            <text:p text:style-name="tablealignleft"> Interval pro možný výběr země.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měny/Do měny                          </text:p>
          </table:table-cell>
          <table:table-cell office:value-type="string" table:style-name="tablecell">
            <text:p text:style-name="tablealignleft"> Interval pro možné zadání čísla měny.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ok vyhodnocení                          </text:p>
          </table:table-cell>
          <table:table-cell office:value-type="string" table:style-name="tablecell">
            <text:p text:style-name="tablealignleft"> Výběr účetního roku.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um výpočtu                            </text:p>
          </table:table-cell>
          <table:table-cell office:value-type="string" table:style-name="tablecell">
            <text:p text:style-name="tablealignleft"> Zadání data, od kterého budou počítány dny po splatnosti.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bdobí vyhodnocení                       </text:p>
          </table:table-cell>
          <table:table-cell office:value-type="string" table:style-name="tablecell">
            <text:p text:style-name="tablealignleft"> Zadání období, ke konci kterého budou údaje zobrazeny nebo vytištěny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tabulky účtů/Do tabulky účtů          </text:p>
          </table:table-cell>
          <table:table-cell office:value-type="string" table:style-name="tablecell">
            <text:p text:style-name="tablealignleft"> Interval pro možný výběr tabulky účtů.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latnost                                </text:p>
          </table:table-cell>
          <table:table-cell office:value-type="string" table:style-name="tablecell">
            <text:p text:style-name="tablealignleft"> Možnost zadat počet dnů po splatnosti - počítáno od data výpočtu (po zadání dnů systém zobrazí datum splatnosti „do“, který odpovídá zadaným dnům).                            </text:p>
          </table:table-cell>
        </table:table-row>
        <table:table-row>
          <table:table-cell office:value-type="string" table:style-name="tablecell">
            <text:p text:style-name="tablealignleft"> S otevřenými položkami                   </text:p>
          </table:table-cell>
          <table:table-cell office:value-type="string" table:style-name="tablecell">
            <text:p text:style-name="tablealignleft"> Pokud je zaškrtávací tlačítko aktivní, budou v sestavě zobrazeny všechny otevřené položky. Pokud zůstane neaktivní, bude zobrazena pouze suma za odběratele.                   </text:p>
          </table:table-cell>
        </table:table-row>
        <table:table-row>
          <table:table-cell office:value-type="string" table:style-name="tablecell">
            <text:p text:style-name="tablealignleft"> S přiřazením plateb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 přiřazením faktur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vá strana/Zákazník                     </text:p>
          </table:table-cell>
          <table:table-cell office:value-type="string" table:style-name="tablecell">
            <text:p text:style-name="tablealignleft"> Pokud je zaškrtávací tlačítko aktivní, bude každý odběratel v sestavě zobrazen nebo vytištěn na novou stranu.                                                                  </text:p>
          </table:table-cell>
        </table:table-row>
      </table:table>
      <text:p text:style-name="Text_20_body">Klikem na odpovědní pole OK bude sestava zobrazena nebo vytištěna.</text:p>
      <text:p text:style-name="Text_20_body">
<text:line-break/></text:p>
      <text:p text:style-name="Text_20_body">// Strana: /i2fibu/fddfipla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3:10</meta:creation-date>
    <dc:creator>Generated</dc:creator>
    <dc:date>2026-08-17T09::43:10</dc:date>
    <dc:language>en-US</dc:language>
    <meta:editing-cycles>1</meta:editing-cycles>
    <meta:editing-duration>PT0S</meta:editing-duration>
    <dc:title>i2doku-cz:040-ucetnictvi:10-financni:060-vyhodnoceni:030-xpfibufb603:050-fddfipla01p:start</dc:title>
  </office:meta>
</office:document-meta>
</file>