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c344d0b80767b8309d013cc50179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60-fkdfipla01p:start"/><text:bookmark-start text:name="__RefHeading___financni_plan_dodavatele_1"/><text:bookmark-start text:name="financni_plan_dodavatele"/>Finanční plán dodavatelé<text:bookmark-end text:name="__RefHeading___financni_plan_dodavatele_1"/><text:bookmark-end text:name="financni_plan_dodavatele"/></text:h>
      <text:p text:style-name="Text_20_body">Zde můžeme tisknout a prohlížet sestavy otevřených položek dodavatelů dle zadaných výběrových kritérií s rozdělením dle data splatnosti.</text:p>
      <text:p text:style-name="Text_20_body"><draw:frame draw:style-name="media" draw:name="0" text:anchor-type="as-char" draw:z-index="0" svg:width="13.49375cm" svg:height="13.943541666667cm"><draw:image xlink:href="Pictures/97c344d0b80767b8309d013cc50179c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(verze Otevřené položky je i se zálohovými fakturami a platbami, verze Finanční plán je bez zálohových faktur a plateb)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dodavatele číslo/Do dodavatele číslo </text:p>
          </table:table-cell>
          <table:table-cell office:value-type="string" table:style-name="tablecell">
            <text:p text:style-name="tablealignleft"> Interval pro výběr čísla dodav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eného jména/Do zkráceného jména </text:p>
          </table:table-cell>
          <table:table-cell office:value-type="string" table:style-name="tablecell">
            <text:p text:style-name="tablealignleft"> Interval pro výběr zkráceného jména dodavatele - při volbě třídění dle jména dodavatele. </text:p>
          </table:table-cell>
        </table:table-row>
        <table:table-row>
          <table:table-cell office:value-type="string" table:style-name="tablecell">
            <text:p text:style-name="tablealignleft"> Od země/Do země </text:p>
          </table:table-cell>
          <table:table-cell office:value-type="string" table:style-name="tablecell">
            <text:p text:style-name="tablealignleft"> Interval pro možný výběr zěmě. </text:p>
          </table:table-cell>
        </table:table-row>
        <table:table-row>
          <table:table-cell office:value-type="string" table:style-name="tablecell">
            <text:p text:style-name="tablealignleft"> Od měny/Do měny </text:p>
          </table:table-cell>
          <table:table-cell office:value-type="string" table:style-name="tablecell">
            <text:p text:style-name="tablealignleft"> Interval pro možné zadání čísla měny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Datum výpočtu </text:p>
          </table:table-cell>
          <table:table-cell office:value-type="string" table:style-name="tablecell">
            <text:p text:style-name="tablealignleft"> Zadání data, od kterého budou počítány dny po splatnosti. </text:p>
          </table:table-cell>
        </table:table-row>
        <table:table-row>
          <table:table-cell office:value-type="string" table:style-name="tablecell">
            <text:p text:style-name="tablealignleft"> Období vyhodnocení </text:p>
          </table:table-cell>
          <table:table-cell office:value-type="string" table:style-name="tablecell">
            <text:p text:style-name="tablealignleft"> Zadání období, ke konci kterého budou údaje zobrazeny nebo vytištěny. </text:p>
          </table:table-cell>
        </table:table-row>
        <table:table-row>
          <table:table-cell office:value-type="string" table:style-name="tablecell">
            <text:p text:style-name="tablealignleft"> Splatnost </text:p>
          </table:table-cell>
          <table:table-cell office:value-type="string" table:style-name="tablecell">
            <text:p text:style-name="tablealignleft"> Možnost zadat počet dnů po splatnosti - počítáno od data výpočtu (po zadání dnů systém zobrazí datum splatnosti „do“, který odpovídá zadaným dnům). </text:p>
          </table:table-cell>
        </table:table-row>
        <table:table-row>
          <table:table-cell office:value-type="string" table:style-name="tablecell">
            <text:p text:style-name="tablealignleft"> S otevřenými položkami </text:p>
          </table:table-cell>
          <table:table-cell office:value-type="string" table:style-name="tablecell">
            <text:p text:style-name="tablealignleft"> Pokud je zaškrtávací tlačítko aktivní, budou v sestavě zobrazeny všechny otevřené položky. Pokud zůstane neaktivní, bude zobrazena pouze suma za dodavatele. </text:p>
          </table:table-cell>
        </table:table-row>
        <table:table-row>
          <table:table-cell office:value-type="string" table:style-name="tablecell">
            <text:p text:style-name="tablealignleft"> S přiřazením plate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 přiřazením faktu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vá strana/dodavatel </text:p>
          </table:table-cell>
          <table:table-cell office:value-type="string" table:style-name="tablecell">
            <text:p text:style-name="tablealignleft"> Pokud je zaškrtávací tlačítko aktivní, bude každý dodavatel v sestavě zobrazen nebo vytištěn na novou stranu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kdfipla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49:34</meta:creation-date>
    <dc:creator>Generated</dc:creator>
    <dc:date>2026-08-17T16::49:34</dc:date>
    <dc:language>en-US</dc:language>
    <meta:editing-cycles>1</meta:editing-cycles>
    <meta:editing-duration>PT0S</meta:editing-duration>
    <dc:title>i2doku-cz:040-ucetnictvi:10-financni:060-vyhodnoceni:030-xpfibufb603:060-fkdfipla01p:start</dc:title>
  </office:meta>
</office:document-meta>
</file>