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70-fkdoplis01p_02:start"/><text:bookmark-start text:name="__RefHeading___op_dodavatele_podle_nakladovych_stredisek_1"/><text:bookmark-start text:name="op_dodavatele_podle_nakladovych_stredisek"/>OP dodavatelé podle nákladových středisek<text:bookmark-end text:name="__RefHeading___op_dodavatele_podle_nakladovych_stredisek_1"/><text:bookmark-end text:name="op_dodavatele_podle_nakladovych_stredisek"/></text:h>
      <text:p text:style-name="Text_20_body">Tento program je možné používat pouze při určitém individuáním nastavením systému, není standardní.</text:p>
      <text:p text:style-name="Text_20_body">// Strana: /i2fibu/fkdoplis01p_0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0:56</meta:creation-date>
    <dc:creator>Generated</dc:creator>
    <dc:date>2026-08-17T20::10:56</dc:date>
    <dc:language>en-US</dc:language>
    <meta:editing-cycles>1</meta:editing-cycles>
    <meta:editing-duration>PT0S</meta:editing-duration>
    <dc:title>i2doku-cz:040-ucetnictvi:10-financni:060-vyhodnoceni:030-xpfibufb603:070-fkdoplis01p_02:start</dc:title>
  </office:meta>
</office:document-meta>
</file>