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start"/><text:bookmark-start text:name="__RefHeading___tisk_op_1"/><text:bookmark-start text:name="tisk_op"/>Tisk OP<text:bookmark-end text:name="__RefHeading___tisk_op_1"/><text:bookmark-end text:name="tisk_op"/></text:h>
      <text:p text:style-name="Text_20_body">Tento program slouží k tisku a prohlížení otevřených položek (neuhrazených faktur, nevyúčtovaných záloh, nepřiřazených plateb) odběratelů a dodavatelů dle zadaných výběrových kritéri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60-vyhodnoceni:030-xpfibufb603:010-fddoplis00d:start" text:style-name="Internet_20_link" text:visited-style-name="Visited_20_Internet_20_Link">Odběratelé</text:a></text:p>
        </text:list-item>
        <text:list-item>
          <text:p text:style-name="List_20_1_Content"><text:a xlink:type="simple" xlink:href="https://wiki.data-norms.cz/doku.php?id=i2doku-cz:040-ucetnictvi:10-financni:060-vyhodnoceni:030-xpfibufb603:020-fkdoplis00d:start" text:style-name="Internet_20_link" text:visited-style-name="Visited_20_Internet_20_Link">020-fkdoplis00d</text:a></text:p>
        </text:list-item>
        <text:list-item>
          <text:p text:style-name="List_20_1_Content"><text:a xlink:type="simple" xlink:href="https://wiki.data-norms.cz/doku.php?id=i2doku-cz:040-ucetnictvi:10-financni:060-vyhodnoceni:030-xpfibufb603:030-fddopabs01p:start" text:style-name="Internet_20_link" text:visited-style-name="Visited_20_Internet_20_Link">030-fddopabs01p</text:a></text:p>
        </text:list-item>
        <text:list-item>
          <text:p text:style-name="List_20_1_Content"><text:a xlink:type="simple" xlink:href="https://wiki.data-norms.cz/doku.php?id=i2doku-cz:040-ucetnictvi:10-financni:060-vyhodnoceni:030-xpfibufb603:040-fkdopabs01p:start" text:style-name="Internet_20_link" text:visited-style-name="Visited_20_Internet_20_Link">040-fkdopabs01p</text:a></text:p>
        </text:list-item>
        <text:list-item>
          <text:p text:style-name="List_20_1_Content"><text:a xlink:type="simple" xlink:href="https://wiki.data-norms.cz/doku.php?id=i2doku-cz:040-ucetnictvi:10-financni:060-vyhodnoceni:030-xpfibufb603:050-fddfipla01p:start" text:style-name="Internet_20_link" text:visited-style-name="Visited_20_Internet_20_Link">Finanční plán odběratelé</text:a></text:p>
        </text:list-item>
        <text:list-item>
          <text:p text:style-name="List_20_1_Content"><text:a xlink:type="simple" xlink:href="https://wiki.data-norms.cz/doku.php?id=i2doku-cz:040-ucetnictvi:10-financni:060-vyhodnoceni:030-xpfibufb603:060-fkdfipla01p:start" text:style-name="Internet_20_link" text:visited-style-name="Visited_20_Internet_20_Link">060-fkdfipla01p</text:a></text:p>
        </text:list-item>
        <text:list-item>
          <text:p text:style-name="List_20_1_Content"><text:a xlink:type="simple" xlink:href="https://wiki.data-norms.cz/doku.php?id=i2doku-cz:040-ucetnictvi:10-financni:060-vyhodnoceni:030-xpfibufb603:070-fkdoplis01p_02:start" text:style-name="Internet_20_link" text:visited-style-name="Visited_20_Internet_20_Link">070-fkdoplis01p_02</text:a></text:p>
        </text:list-item>
        <text:list-item>
          <text:p text:style-name="List_20_1_Content_Last"><text:a xlink:type="simple" xlink:href="https://wiki.data-norms.cz/doku.php?id=i2doku-cz:040-ucetnictvi:10-financni:060-vyhodnoceni:030-xpfibufb603:080-fxdvoerf01p:start" text:style-name="Internet_20_link" text:visited-style-name="Visited_20_Internet_20_Link">080-fxdvoerf01p</text:a></text:p>
        </text:list-item>
      </text:list>
      <text:line-break/>
      <text:p text:style-name="Text_20_body">// Strana: /_menu/xpfibufb60/xpfibufb60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52:49</meta:creation-date>
    <dc:creator>Generated</dc:creator>
    <dc:date>2026-08-17T00::52:49</dc:date>
    <dc:language>en-US</dc:language>
    <meta:editing-cycles>1</meta:editing-cycles>
    <meta:editing-duration>PT0S</meta:editing-duration>
    <dc:title>i2doku-cz:040-ucetnictvi:10-financni:060-vyhodnoceni:030-xpfibufb603:start</dc:title>
  </office:meta>
</office:document-meta>
</file>