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d56e1e9fcf63db469e53312a359c13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40-fxdbudgt01p:start"/><text:bookmark-start text:name="__RefHeading___porovnani_rozpoctu_1"/><text:bookmark-start text:name="porovnani_rozpoctu"/>Porovnání rozpočtu<text:bookmark-end text:name="__RefHeading___porovnani_rozpoctu_1"/><text:bookmark-end text:name="porovnani_rozpoctu"/></text:h>
      <text:p text:style-name="Text_20_body">Zde můžeme tisknou a prohlížet sestavu porovnání skutečné hodnoty na účtech s hodnotou rozpočtu (u účtů hlavní knihy, pro které byl rozpočet vytvořen) dle zadaných výběrových kritérií.</text:p>
      <text:p text:style-name="Text_20_body"><draw:frame draw:style-name="media" draw:name="0" text:anchor-type="as-char" draw:z-index="0" svg:width="13.49375cm" svg:height="8.493125cm"><draw:image xlink:href="Pictures/fd56e1e9fcf63db469e53312a359c13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sestavy z přednastavených možností - zde pouze verze Standard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 - zde pouze třídění Standard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Od účtu/Do účtu </text:p>
          </table:table-cell>
          <table:table-cell office:value-type="string" table:style-name="tablecell">
            <text:p text:style-name="tablealignleft"> Interval pro zadání čísla účtu. </text:p>
          </table:table-cell>
        </table:table-row>
        <table:table-row>
          <table:table-cell office:value-type="string" table:style-name="tablecell">
            <text:p text:style-name="tablealignleft"> Rok vyhodnocení </text:p>
          </table:table-cell>
          <table:table-cell office:value-type="string" table:style-name="tablecell">
            <text:p text:style-name="tablealignleft"> Výběr účetního roku. </text:p>
          </table:table-cell>
        </table:table-row>
        <table:table-row>
          <table:table-cell office:value-type="string" table:style-name="tablecell">
            <text:p text:style-name="tablealignleft"> Od období/Do období </text:p>
          </table:table-cell>
          <table:table-cell office:value-type="string" table:style-name="tablecell">
            <text:p text:style-name="tablealignleft"> Interval pro zadání období, za které bude porovnání zobrazeno. </text:p>
          </table:table-cell>
        </table:table-row>
      </table:table>
      <text:p text:style-name="Text_20_body">Klikem na odpovědní pole OK bude sestava zobrazena nebo vytištěna.</text:p>
      <text:p text:style-name="Text_20_body">// Strana: /i2fibu/fxdbudgt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0::24:33</meta:creation-date>
    <dc:creator>Generated</dc:creator>
    <dc:date>2026-08-18T00::24:33</dc:date>
    <dc:language>en-US</dc:language>
    <meta:editing-cycles>1</meta:editing-cycles>
    <meta:editing-duration>PT0S</meta:editing-duration>
    <dc:title>i2doku-cz:040-ucetnictvi:10-financni:060-vyhodnoceni:040-fxdbudgt01p:start</dc:title>
  </office:meta>
</office:document-meta>
</file>