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8ae5f7289db51f0a86603398fbd11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50-xpfibufb605:010-fddumsas00d:start"/><text:bookmark-start text:name="__RefHeading___obraty_odberatele_1"/><text:bookmark-start text:name="obraty_odberatele"/>Obraty odběratelé<text:bookmark-end text:name="__RefHeading___obraty_odberatele_1"/><text:bookmark-end text:name="obraty_odberatele"/></text:h>
      <text:p text:style-name="Text_20_body">Zde můžeme prohlížet a tisknout obraty odběratelů dle zadaných výběrových kritérií.</text:p>
      <text:p text:style-name="Text_20_body"><draw:frame draw:style-name="media" draw:name="0" text:anchor-type="as-char" draw:z-index="0" svg:width="13.49375cm" svg:height="9.1545833333333cm"><draw:image xlink:href="Pictures/1a8ae5f7289db51f0a86603398fbd11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 - zde pouze verze Standard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odběratele číslo/Do odběratele číslo </text:p>
          </table:table-cell>
          <table:table-cell office:value-type="string" table:style-name="tablecell">
            <text:p text:style-name="tablealignleft"> Interval pro výběr čísla odběratele - při volbě třídění dle čísla účtu. </text:p>
          </table:table-cell>
        </table:table-row>
        <table:table-row>
          <table:table-cell office:value-type="string" table:style-name="tablecell">
            <text:p text:style-name="tablealignleft"> Od zkrác. jména/Do zkrác. jména </text:p>
          </table:table-cell>
          <table:table-cell office:value-type="string" table:style-name="tablecell">
            <text:p text:style-name="tablealignleft"> Interval pro výběr zkráceného jména odběratele - při volbě třídění dle zkráceného jména.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d období/Do období </text:p>
          </table:table-cell>
          <table:table-cell office:value-type="string" table:style-name="tablecell">
            <text:p text:style-name="tablealignleft"> Interval pro zadání období, za které budou obraty zobrazeny. </text:p>
          </table:table-cell>
        </table:table-row>
        <table:table-row>
          <table:table-cell office:value-type="string" table:style-name="tablecell">
            <text:p text:style-name="tablealignleft"> Konta bez obratu </text:p>
          </table:table-cell>
          <table:table-cell office:value-type="string" table:style-name="tablecell">
            <text:p text:style-name="tablealignleft"> Pokud je zaškrtávací tlačítko aktivní, budou zobrazeny nebo vytištěny i odběratelé bez obratu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ddumsas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01:06</meta:creation-date>
    <dc:creator>Generated</dc:creator>
    <dc:date>2026-08-17T09::01:06</dc:date>
    <dc:language>en-US</dc:language>
    <meta:editing-cycles>1</meta:editing-cycles>
    <meta:editing-duration>PT0S</meta:editing-duration>
    <dc:title>i2doku-cz:040-ucetnictvi:10-financni:060-vyhodnoceni:050-xpfibufb605:010-fddumsas00d:start</dc:title>
  </office:meta>
</office:document-meta>
</file>