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78e432373aedacacff9afe9cfa55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50-xpfibufb605:020-fkdumsas00d:start"/><text:bookmark-start text:name="__RefHeading___obraty_dodavatele_1"/><text:bookmark-start text:name="obraty_dodavatele"/>Obraty dodavatelé<text:bookmark-end text:name="__RefHeading___obraty_dodavatele_1"/><text:bookmark-end text:name="obraty_dodavatele"/></text:h>
      <text:p text:style-name="Text_20_body">Zde můžeme prohlížet a tisknout obraty dodavatelů dle zadaných výběrových kritérií.</text:p>
      <text:p text:style-name="Text_20_body"><draw:frame draw:style-name="media" draw:name="0" text:anchor-type="as-char" draw:z-index="0" svg:width="13.49375cm" svg:height="9.1545833333333cm"><draw:image xlink:href="Pictures/4b78e432373aedacacff9afe9cfa553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tandard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dodavatele číslo/Do dodavatele číslo </text:p>
          </table:table-cell>
          <table:table-cell office:value-type="string" table:style-name="tablecell">
            <text:p text:style-name="tablealignleft"> Interval pro výběr čísla dodav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výběr zkráceného jména dodav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období/Do období </text:p>
          </table:table-cell>
          <table:table-cell office:value-type="string" table:style-name="tablecell">
            <text:p text:style-name="tablealignleft"> Interval pro zadání období, za které budou obraty zobrazeny. </text:p>
          </table:table-cell>
        </table:table-row>
        <table:table-row>
          <table:table-cell office:value-type="string" table:style-name="tablecell">
            <text:p text:style-name="tablealignleft"> Konta bez obratu </text:p>
          </table:table-cell>
          <table:table-cell office:value-type="string" table:style-name="tablecell">
            <text:p text:style-name="tablealignleft"> Pokud je zaškrtávací tlačítko aktivní, budou zobrazeny nebo vytištěny i dodavatelé bez obratu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kdumsas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2:16</meta:creation-date>
    <dc:creator>Generated</dc:creator>
    <dc:date>2026-08-17T06::32:16</dc:date>
    <dc:language>en-US</dc:language>
    <meta:editing-cycles>1</meta:editing-cycles>
    <meta:editing-duration>PT0S</meta:editing-duration>
    <dc:title>i2doku-cz:040-ucetnictvi:10-financni:060-vyhodnoceni:050-xpfibufb605:020-fkdumsas00d:start</dc:title>
  </office:meta>
</office:document-meta>
</file>