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bd6a3899894f55fcfba3d7a7b6f3d7d0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40-ucetnictvi:10-financni:060-vyhodnoceni:050-xpfibufb605:030-fxdzahld00d:start"/><text:bookmark-start text:name="__RefHeading___platebni_moralka_odberatele_1"/><text:bookmark-start text:name="platebni_moralka_odberatele"/>Platební morálka odběratelé<text:bookmark-end text:name="__RefHeading___platebni_moralka_odberatele_1"/><text:bookmark-end text:name="platebni_moralka_odberatele"/></text:h>
      <text:p text:style-name="Text_20_body">Zde můžeme prohlížet a tisknout sestavu, která nám dává informace o platební morálce odběratelů.</text:p>
      <text:p text:style-name="Text_20_body"><draw:frame draw:style-name="media" draw:name="0" text:anchor-type="as-char" draw:z-index="0" svg:width="13.49375cm" svg:height="11.879791666667cm"><draw:image xlink:href="Pictures/bd6a3899894f55fcfba3d7a7b6f3d7d0.jpg" xlink:type="simple" xlink:show="embed" xlink:actuate="onLoad"/></draw:frame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Název pole </text:p>
          </table:table-cell>
          <table:table-cell office:value-type="string" table:style-name="tableheader">
            <text:p text:style-name="Table_20_Heading"> Obsah/Poznámka </text:p>
          </table:table-cell>
        </table:table-row>
        <table:table-row>
          <table:table-cell office:value-type="string" table:style-name="tablecell">
            <text:p text:style-name="tablealignleft"> Verze </text:p>
          </table:table-cell>
          <table:table-cell office:value-type="string" table:style-name="tablecell">
            <text:p text:style-name="tablealignleft"> Výběr verze tisku sestavy z přednastavených možností - zde pouze verze Standard. </text:p>
          </table:table-cell>
        </table:table-row>
        <table:table-row>
          <table:table-cell office:value-type="string" table:style-name="tablecell">
            <text:p text:style-name="tablealignleft"> Třídění </text:p>
          </table:table-cell>
          <table:table-cell office:value-type="string" table:style-name="tablecell">
            <text:p text:style-name="tablealignleft"> Výběr třídění dat z přednastavených možností. </text:p>
          </table:table-cell>
        </table:table-row>
        <table:table-row>
          <table:table-cell office:value-type="string" table:style-name="tablecell">
            <text:p text:style-name="tablealignleft"> Výstup </text:p>
          </table:table-cell>
          <table:table-cell office:value-type="string" table:style-name="tablecell">
            <text:p text:style-name="tablealignleft"> Výběr výstupu pro sestavu z přednastavených možností.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Zaškrtávací tlačítka v pravé horní části okna se zobrazí dle zvoleného výstupu a lze je zaškrtnout nebo nechat neaktivní dle volby uživatele pro danou výstupovou sestavu.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Výběrová kritéria </text:p>
          </table:table-cell>
        </table:table-row>
        <table:table-row>
          <table:table-cell office:value-type="string" table:style-name="tablecell">
            <text:p text:style-name="tablealignleft"> Od odběratele /Do odběratele </text:p>
          </table:table-cell>
          <table:table-cell office:value-type="string" table:style-name="tablecell">
            <text:p text:style-name="tablealignleft"> Interval pro výběr čísla odběratele. </text:p>
          </table:table-cell>
        </table:table-row>
        <table:table-row>
          <table:table-cell office:value-type="string" table:style-name="tablecell">
            <text:p text:style-name="tablealignleft"> Od zkrác. jména/Do zkrác. jména </text:p>
          </table:table-cell>
          <table:table-cell office:value-type="string" table:style-name="tablecell">
            <text:p text:style-name="tablealignleft"> Interval pro zadání zkráceného jména odběratele. </text:p>
          </table:table-cell>
        </table:table-row>
        <table:table-row>
          <table:table-cell office:value-type="string" table:style-name="tablecell">
            <text:p text:style-name="tablealignleft"> Od měny/Do měny </text:p>
          </table:table-cell>
          <table:table-cell office:value-type="string" table:style-name="tablecell">
            <text:p text:style-name="tablealignleft"> Interval pro možné zadání čísla měny. </text:p>
          </table:table-cell>
        </table:table-row>
        <table:table-row>
          <table:table-cell office:value-type="string" table:style-name="tablecell">
            <text:p text:style-name="tablealignleft"> Rok vyhodnocení </text:p>
          </table:table-cell>
          <table:table-cell office:value-type="string" table:style-name="tablecell">
            <text:p text:style-name="tablealignleft"> Výběr účetního roku. </text:p>
          </table:table-cell>
        </table:table-row>
        <table:table-row>
          <table:table-cell office:value-type="string" table:style-name="tablecell">
            <text:p text:style-name="tablealignleft"> Od období/Do období </text:p>
          </table:table-cell>
          <table:table-cell office:value-type="string" table:style-name="tablecell">
            <text:p text:style-name="tablealignleft"> Interval pro zadání období. </text:p>
          </table:table-cell>
        </table:table-row>
        <table:table-row>
          <table:table-cell office:value-type="string" table:style-name="tablecell">
            <text:p text:style-name="tablealignleft"> Platba do dnů </text:p>
          </table:table-cell>
          <table:table-cell office:value-type="string" table:style-name="tablecell">
            <text:p text:style-name="tablealignleft"> Možnost zadat počet dnů po lhůtě splatnosti faktur, do kterých odběratelé zaplatili. </text:p>
          </table:table-cell>
        </table:table-row>
      </table:table>
      <text:p text:style-name="Text_20_body">Klikem na odpovědní pole OK bude sestava zobrazena nebo vytištěna.</text:p>
      <text:p text:style-name="Text_20_body">// Strana: /i2fibu/fxdzahld00d/_set_0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8T08::31:41</meta:creation-date>
    <dc:creator>Generated</dc:creator>
    <dc:date>2026-08-18T08::31:41</dc:date>
    <dc:language>en-US</dc:language>
    <meta:editing-cycles>1</meta:editing-cycles>
    <meta:editing-duration>PT0S</meta:editing-duration>
    <dc:title>i2doku-cz:040-ucetnictvi:10-financni:060-vyhodnoceni:050-xpfibufb605:030-fxdzahld00d:start</dc:title>
  </office:meta>
</office:document-meta>
</file>