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f30efb8bf6057b950519101d4ede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50-xpfibufb605:040-fddzahgw00d:start"/><text:bookmark-start text:name="__RefHeading___platebni_zvyklosti_odberatele_1"/><text:bookmark-start text:name="platebni_zvyklosti_odberatele"/>Platební zvyklosti odběratelé<text:bookmark-end text:name="__RefHeading___platebni_zvyklosti_odberatele_1"/><text:bookmark-end text:name="platebni_zvyklosti_odberatele"/></text:h>
      <text:p text:style-name="Text_20_body">Zde můžeme prohlížet a tisknout sestavu, která nám dává informace o platebních zvyklostech odběratelů. Platební zvyklost je hodnota, která udává počet dnů po lhůtě splatnosti, o které byla faktura zaplacena později.</text:p>
      <text:p text:style-name="Text_20_body"><draw:frame draw:style-name="media" draw:name="0" text:anchor-type="as-char" draw:z-index="0" svg:width="13.49375cm" svg:height="9.1545833333333cm"><draw:image xlink:href="Pictures/d6f30efb8bf6057b950519101d4ede6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odběratele číslo /Do odběratele číslo </text:p>
          </table:table-cell>
          <table:table-cell office:value-type="string" table:style-name="tablecell">
            <text:p text:style-name="tablealignleft"> Interval pro výběr čísla odběratele - při volbě třídění dle čísla zákazníka. </text:p>
          </table:table-cell>
        </table:table-row>
        <table:table-row>
          <table:table-cell office:value-type="string" table:style-name="tablecell">
            <text:p text:style-name="tablealignleft"> Od zkrác. jména/Do zkrác. jména </text:p>
          </table:table-cell>
          <table:table-cell office:value-type="string" table:style-name="tablecell">
            <text:p text:style-name="tablealignleft"> Interval pro výběr zkráceného jména odběratele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Počet období zpětně </text:p>
          </table:table-cell>
          <table:table-cell office:value-type="string" table:style-name="tablecell">
            <text:p text:style-name="tablealignleft"> Zadání počtu období zpětně v měsících, za které bude platební zvyklost zobrazena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ddzahgw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56:03</meta:creation-date>
    <dc:creator>Generated</dc:creator>
    <dc:date>2026-08-17T12::56:03</dc:date>
    <dc:language>en-US</dc:language>
    <meta:editing-cycles>1</meta:editing-cycles>
    <meta:editing-duration>PT0S</meta:editing-duration>
    <dc:title>i2doku-cz:040-ucetnictvi:10-financni:060-vyhodnoceni:050-xpfibufb605:040-fddzahgw00d:start</dc:title>
  </office:meta>
</office:document-meta>
</file>