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714b1841f9b878ea2daa865af3c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050-fxdbuver00d:start"/><text:bookmark-start text:name="__RefHeading___skutecnost_plan_1"/><text:bookmark-start text:name="skutecnost_plan"/>Skutečnost/Plán<text:bookmark-end text:name="__RefHeading___skutecnost_plan_1"/><text:bookmark-end text:name="skutecnost_plan"/></text:h>
      <text:p text:style-name="Text_20_body">Zde můžeme prohlížet a tisknout sestavu, která nám zobrazuje skutečné stavy výsledkových účtů (účtů, které jsou v číselníku účtů označeny jako výsledkové) za jednotlivé měsíce účetního roku až do zvoleného období vyhodnocení. Za zbývající měsíce účetního roku zobrazí u účtů, pro které byl vytvořen rozpočet, rozpočtovanou částku za tato období a tím dává výhled na celý rok. </text:p>
      <text:p text:style-name="Text_20_body"><draw:frame draw:style-name="media" draw:name="0" text:anchor-type="as-char" draw:z-index="0" svg:width="13.49375cm" svg:height="11.482916666667cm"><draw:image xlink:href="Pictures/24714b1841f9b878ea2daa865af3c15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kutečnost/Plán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výběr čísla účtu - při volbě třídění po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zadání zkráceného jména účtu - při volbě třídění podle zkráceného jména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 vyhodnocení, do kterého bude zobrazen skutečný stav výsledkových účtů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, které již měly pohyb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Zobrazit nulové částky </text:p>
          </table:table-cell>
          <table:table-cell office:value-type="string" table:style-name="tablecell">
            <text:p text:style-name="tablealignleft"> Pokud je zaškrtávací tlačítko aktivní, budou zobrazeny nebo vytištěny i nulové částky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buver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0:42</meta:creation-date>
    <dc:creator>Generated</dc:creator>
    <dc:date>2026-08-17T09::40:42</dc:date>
    <dc:language>en-US</dc:language>
    <meta:editing-cycles>1</meta:editing-cycles>
    <meta:editing-duration>PT0S</meta:editing-duration>
    <dc:title>i2doku-cz:040-ucetnictvi:10-financni:060-vyhodnoceni:050-xpfibufb605:050-fxdbuver00d:start</dc:title>
  </office:meta>
</office:document-meta>
</file>